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Ringdijk 3-1 1097AA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vervangen van de kozijnen op de eerste verdieping en tweede verdieping in de voorgevel van het gebouw</text:p>
            <text:p text:style-name="common-al">Besluit: verleend</text:p>
            <text:p text:style-name="common-al">Besluit verzonden op: 20-08-2026</text:p>
            <text:p text:style-name="common-al">Zaakadres: Ringdijk 3-1 1097AA Amsterdam</text:p>
            <text:p text:style-name="common-al">Zaaknummer: Z2025-051281</text:p>
            <text:p text:style-name="common-al">DSO-nummer: 2025120200588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VTH.Procesuitvoering.sdo@amsterdam.nl?Subject=Dossiernummer Z2025-051281" xlink:type="simple">VTH.Procesuitvoering.sdo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20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41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1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41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5-051281</meta:user-defined>
    <meta:user-defined meta:name="DCTERMS.abstract">vervangen van de kozijnen op de eerste verdieping en tweede verdieping in de voorgevel van het gebouw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Ringdijk 3-1 1097AA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413</meta:user-defined>
    <meta:user-defined meta:name="OVERHEIDop.GmbID/DC.identifier">gmb-2026-399413</meta:user-defined>
    <meta:user-defined meta:name="OVERHEIDop.versieInformatie"/>
  </office:meta>
</office:document-meta>
</file>