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3394 - het plaatsen van een carport   - Omgevingsvergunning - Hoofdweg 65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3394</text:p>
            <text:p text:style-name="common-al">Ontvangstdatum: 17 augustus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9940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0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0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907</meta:user-defined>
    <meta:user-defined meta:name="DCTERMS.abstract">Gemeente Huizen - Z.473394 - het plaatsen van een carport   - Omgevingsvergunning - Hoofdweg 65, Huizen</meta:user-defined>
    <dc:language>nl</dc:language>
    <meta:user-defined meta:name="OVERHEIDop.locatietype/OVERHEIDop.gebiedsmarkering">Adres</meta:user-defined>
    <meta:user-defined meta:name="DC.title">Gemeente Huizen - Z.473394 - het plaatsen van een carport   - Omgevingsvergunning - Hoofdweg 65, Huiz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9407</meta:user-defined>
    <meta:user-defined meta:name="OVERHEIDop.GmbID/DC.identifier">gmb-2026-399407</meta:user-defined>
    <meta:user-defined meta:name="OVERHEIDop.versieInformatie"/>
  </office:meta>
</office:document-meta>
</file>