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voor Rouwen en Vieren aan Frederik van Eedenplein 4, 2394 EB Hazerswoude-Rijndijk</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18-08-2026 een evenementenvergunning verleend. De gemeente geeft hiermee toestemming voor het evenement Rouwen en Vieren op de locatie Frederik van Eedenplein 4, 2394 EB Hazerswoude-Rijndijk, geregistreerd onder nr. 04843897906.</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text:p>
            <text:p text:style-name="common-al">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9940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0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0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lphen aan den Rijn</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4843897906</meta:user-defined>
    <dc:language>nl</dc:language>
    <meta:user-defined meta:name="OVERHEIDop.locatietype/OVERHEIDop.gebiedsmarkering">Punt</meta:user-defined>
    <meta:user-defined meta:name="DC.title">Verleende evenementenvergunning voor Rouwen en Vieren aan Frederik van Eedenplein 4, 2394 EB Hazerswoude-Rijndijk</meta:user-defined>
    <meta:user-defined meta:name="DCTERMS.W3CDTF/DCTERMS.available">2026-08-25</meta:user-defined>
    <meta:user-defined meta:name="DCTERMS.W3CDTF/OVERHEIDop.jaargang">2026</meta:user-defined>
    <meta:user-defined meta:name="OVERHEIDop.publicationIssue">399400</meta:user-defined>
    <meta:user-defined meta:name="OVERHEIDop.GmbID/DC.identifier">gmb-2026-399400</meta:user-defined>
    <meta:user-defined meta:name="OVERHEIDop.versieInformatie"/>
  </office:meta>
</office:document-meta>
</file>