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nieuwbouw bedrijfshal met kantoor en maken van 2 inritten, De Vente nabij nummer 3h, 7261 ST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1068 voor het nieuwbouw bedrijfshal met kantoor en maken van 2 inritten op locatie De Vente nabij nummer 3h, 7261 ST Ruurlo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93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068</meta:user-defined>
    <meta:user-defined meta:name="DCTERMS.abstract">Betreft:  Besluit op locatie De Vente nabij nr. 3h, 7261ST Ruur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nieuwbouw bedrijfshal met kantoor en maken van 2 inritten, De Vente nabij nummer 3h, 7261 ST Ruur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96</meta:user-defined>
    <meta:user-defined meta:name="OVERHEIDop.GmbID/DC.identifier">gmb-2026-399396</meta:user-defined>
    <meta:user-defined meta:name="OVERHEIDop.versieInformatie"/>
  </office:meta>
</office:document-meta>
</file>