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op 20 augustus 2026 op de locatie T.h.v. Achterom 1 te Dordrecht zaaknummer 90037011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op 20 augustus 2026 op de locatie T.h.v. Achterom 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93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Melding voor het houden van een samenkomst op 20 augustus 2026 op de locatie T.h.v. Achterom 1 te Dordrecht zaaknummer 9003701160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95</meta:user-defined>
    <meta:user-defined meta:name="OVERHEIDop.GmbID/DC.identifier">gmb-2026-399395</meta:user-defined>
    <meta:user-defined meta:name="OVERHEIDop.versieInformatie"/>
  </office:meta>
</office:document-meta>
</file>