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​, melding Besluit activiteiten leefomgeving, Doonheide fase 3​ te Gemert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Gemert-Bakel maakt bekend dat er een melding ingevolge het Besluit activiteiten leefomgeving (Bal) is ontvangen.</text:p>
            <text:p text:style-name="common-al">Bedrijf: Keizersberg Vastgoed B.V.</text:p>
            <text:p text:style-name="common-al">Locatie: Doonheide fase 3​ ​te Gemert​</text:p>
            <text:p text:style-name="common-al">Activiteit: MBA Toepassen van grond</text:p>
            <text:p text:style-name="common-al">Voor: Het aanvullen van cunetten</text:p>
            <text:p text:style-name="common-al">Datum melding: 19 augustus 2026</text:p>
            <text:p text:style-name="common-al">DSO-verzoeknummer: 2026081901309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313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93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313 </meta:user-defined>
    <dc:language>nl</dc:language>
    <meta:user-defined meta:name="OVERHEIDop.locatietype/OVERHEIDop.gebiedsmarkering">Weg</meta:user-defined>
    <meta:user-defined meta:name="DC.title">Gemeente Gemert-Bakel​, melding Besluit activiteiten leefomgeving, Doonheide fase 3​ te Gemert​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93</meta:user-defined>
    <meta:user-defined meta:name="OVERHEIDop.GmbID/DC.identifier">gmb-2026-399393</meta:user-defined>
    <meta:user-defined meta:name="OVERHEIDop.versieInformatie"/>
  </office:meta>
</office:document-meta>
</file>