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3151 - het kappen van twee bomen voorkant woning  - Omgevingsvergunning - Koningin Wilhelminastraat 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3151</text:p>
            <text:p text:style-name="common-al">Ontvangstdatum: 14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38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898</meta:user-defined>
    <meta:user-defined meta:name="DCTERMS.abstract">Gemeente Huizen - Z.473151 - het kappen van twee bomen voorkant woning  - Omgevingsvergunning - Koningin Wilhelminastraat 22</meta:user-defined>
    <dc:language>nl</dc:language>
    <meta:user-defined meta:name="OVERHEIDop.locatietype/OVERHEIDop.gebiedsmarkering">Adres</meta:user-defined>
    <meta:user-defined meta:name="DC.title">Gemeente Huizen - Z.473151 - het kappen van twee bomen voorkant woning  - Omgevingsvergunning - Koningin Wilhelminastraat 22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389</meta:user-defined>
    <meta:user-defined meta:name="OVERHEIDop.GmbID/DC.identifier">gmb-2026-399389</meta:user-defined>
    <meta:user-defined meta:name="OVERHEIDop.versieInformatie"/>
  </office:meta>
</office:document-meta>
</file>