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Overstraat 11a, 3958BR Amerongen, realiseren van een dakkapel en dakterras aan de achterzijde van het appartement (RX2026-00002067,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Overstraat 11a, 3958BR Amerongen, realiseren van een dakkapel en dakterras aan de achterzijde van het appartement (RX2026-00002067, 20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93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67</meta:user-defined>
    <meta:user-defined meta:name="DCTERMS.abstract">Overstraat 11a, 3958BR Amerongen, realiseren van een dakkapel en dakterras aan de achterzijde van het appartement (RX2026-00002067, 20 augustus 2026)</meta:user-defined>
    <dc:language>nl</dc:language>
    <meta:user-defined meta:name="OVERHEIDop.locatietype/OVERHEIDop.gebiedsmarkering">Vlak</meta:user-defined>
    <meta:user-defined meta:name="DC.title">Gemeente Utrechtse Heuvelrug, ingediende aanvraag omgevingsvergunning - Overstraat 11a, 3958BR Amerongen, realiseren van een dakkapel en dakterras aan de achterzijde van het appartement (RX2026-00002067, 20 augustus 2026)</meta:user-defined>
    <meta:user-defined meta:name="DCTERMS.W3CDTF/DCTERMS.available">2026-08-25</meta:user-defined>
    <meta:user-defined meta:name="DCTERMS.W3CDTF/OVERHEIDop.jaargang">2026</meta:user-defined>
    <meta:user-defined meta:name="OVERHEIDop.publicationIssue">399381</meta:user-defined>
    <meta:user-defined meta:name="OVERHEIDop.GmbID/DC.identifier">gmb-2026-399381</meta:user-defined>
    <meta:user-defined meta:name="OVERHEIDop.versieInformatie"/>
  </office:meta>
</office:document-meta>
</file>