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ornholm 50, Hoofddorp - Plaatsen reclamedoeken en lichtbak - KBK Bouw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bouwdoeken en een lichtbak in de torenkraan</text:p>
            <text:p text:style-name="common-al">Aanvrager: KBK Bouw B.V.</text:p>
            <text:p text:style-name="common-al">Zaaknummer: OD2026-0042370</text:p>
            <text:p text:style-name="common-al">DSO nummer: 2026070100481</text:p>
            <text:p text:style-name="common-al">Ontvangstdatum aanvraag: 01-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938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8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D2026-0042370</meta:user-defined>
    <meta:user-defined meta:name="DCTERMS.abstract">het plaatsen van bouwdoeken en een lichtbak in de torenkraan</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Bornholm 50, Hoofddorp - Plaatsen reclamedoeken en lichtbak - KBK Bouw B.V.</meta:user-defined>
    <meta:user-defined meta:name="DCTERMS.W3CDTF/DCTERMS.available">2026-08-25</meta:user-defined>
    <meta:user-defined meta:name="DCTERMS.W3CDTF/OVERHEIDop.jaargang">2026</meta:user-defined>
    <meta:user-defined meta:name="OVERHEIDop.publicationIssue">399380</meta:user-defined>
    <meta:user-defined meta:name="OVERHEIDop.GmbID/DC.identifier">gmb-2026-399380</meta:user-defined>
    <meta:user-defined meta:name="OVERHEIDop.versieInformatie"/>
  </office:meta>
</office:document-meta>
</file>