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bredere dakkapel aan achterzijde, Boterdiep 10 8032XW Zwolle [Zaaknummer 0193ESUITE14713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Boterdiep 10 8032XW Zwolle</text:p>
            <text:p text:style-name="common-al">
            <text:span text:style-name="nadrukvet">Zaakomschrijving:</text:span> het realiseren van een bredere dakkapel aan de achterzijde</text:p>
            <text:p text:style-name="common-al">
            <text:span text:style-name="nadrukvet">Zaaknummer:</text:span> 0193ESUITE147134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713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713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93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71342026</meta:user-defined>
    <meta:user-defined meta:name="DCTERMS.abstract">het realiseren van een bredere dakkapel aan de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bredere dakkapel aan achterzijde, Boterdiep 10 8032XW Zwolle [Zaaknummer 0193ESUITE1471342026]</meta:user-defined>
    <meta:user-defined meta:name="DCTERMS.W3CDTF/DCTERMS.available">2026-08-25</meta:user-defined>
    <meta:user-defined meta:name="DCTERMS.W3CDTF/OVERHEIDop.jaargang">2026</meta:user-defined>
    <meta:user-defined meta:name="OVERHEIDop.publicationIssue">399377</meta:user-defined>
    <meta:user-defined meta:name="OVERHEIDop.GmbID/DC.identifier">gmb-2026-399377</meta:user-defined>
    <meta:user-defined meta:name="OVERHEIDop.versieInformatie"/>
  </office:meta>
</office:document-meta>
</file>