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, Gemeente Stichtse Vecht - Bosch en Boom, Markt 13, 3621AB Breukelen - een meerjarenvergunning Hoppaaa! Foodtruckfestival d.d. 18-06 t/m 20-06-202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 augustus 2026 is een melding ontvangen waarvoor geen vergunningsplicht geldt voor de locatie Bosch en Boom, Markt 13, 3621AB Breukelen. De melding is geregistreerd onder zaaknummer Z2026-00002005.</text:p>
            <text:p text:style-name="common-al">De melding betreft: evenementen melding op Bosch en Boom, Markt 13, 3621AB Breukelen - een meerjarenvergunning Hoppaaa! Foodtruckfestival d.d. 18-06 t/m 20-06-2027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stichtsevecht.nl of telefoonnummer 14 034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9937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7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7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tichtse Vecht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2005</meta:user-defined>
    <meta:user-defined meta:name="DCTERMS.abstract">Betreft: Melding op locatie Bosch en Boom, Markt 13, 3621AB Breukelen</meta:user-defined>
    <dc:language>nl</dc:language>
    <meta:user-defined meta:name="OVERHEIDop.locatietype/OVERHEIDop.gebiedsmarkering">Punt</meta:user-defined>
    <meta:user-defined meta:name="DC.title">Kennisgeving ontvangst melding, Gemeente Stichtse Vecht - Bosch en Boom, Markt 13, 3621AB Breukelen - een meerjarenvergunning Hoppaaa! Foodtruckfestival d.d. 18-06 t/m 20-06-2027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375</meta:user-defined>
    <meta:user-defined meta:name="OVERHEIDop.GmbID/DC.identifier">gmb-2026-399375</meta:user-defined>
    <meta:user-defined meta:name="OVERHEIDop.versieInformatie"/>
  </office:meta>
</office:document-meta>
</file>