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kappen), Bertrand Russellplaats 7 3069CA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1-08-2026</text:span> (op dezelfde dag verzonden) een omgevingsvergunning, met kenmerk <text:span text:style-name="nadrukvet">Z2026-006457/2026051302065</text:span>, heeft verleend voor de Kappen. <text:span text:style-name="nadrukcur">(Grondslag: Omgevingswet, artikel 5.1)</text:span></text:p>
            <text:p text:style-name="common-al">De verlening betreft de kap van 5 bomen en weigering van 1 boom voor Nieuwbouw IKC Nova op de locatie Bertrand Russellplaats 7 3069CA Rotterdam.</text:p>
            <text:p text:style-name="common-al">de herplant is 5 bomen</text:p>
            <text:p text:style-name="common-al">Het geanonimiseerde besluit en tekening zijn als bijlage toegevoegd aan de publicatie  (te vinden op <text:a xlink:href="http://www.officielebekendmakingen.nl" xlink:type="simple">www.officielebekendmakingen.nl</text:a> in de linker kolom van de publicatie</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936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6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6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6457</meta:user-defined>
    <meta:user-defined meta:name="DCTERMS.abstract">Nieuwbouw IKC Nova</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kappen), Bertrand Russellplaats 7 3069CA Rotterdam</meta:user-defined>
    <meta:user-defined meta:name="DCTERMS.W3CDTF/DCTERMS.available">2026-08-25</meta:user-defined>
    <meta:user-defined meta:name="DCTERMS.W3CDTF/OVERHEIDop.jaargang">2026</meta:user-defined>
    <meta:user-defined meta:name="OVERHEIDop.externeBijlage">geanonimiseerd Beschikking Z2026-006457 Bertran...|exb-2026-29892</meta:user-defined>
    <meta:user-defined meta:name="OVERHEIDop.publicationIssue">399368</meta:user-defined>
    <meta:user-defined meta:name="OVERHEIDop.GmbID/DC.identifier">gmb-2026-399368</meta:user-defined>
    <meta:user-defined meta:name="OVERHEIDop.versieInformatie"/>
  </office:meta>
</office:document-meta>
</file>