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Kapelstraat 110 5591HH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20-08-2026 een aanvraag omgevingsvergunning ontvangen.</text:p>
            <text:p text:style-name="common-al">Het betreft een aanvraag op locatie Kapelstraat 110 5591HH Heeze met omschrijving Kappen van een Notenboom met zaaknummer <text:span text:style-name="nadrukvet">514542</text:span>.</text:p>
            <text:p text:style-name="common-al">De zaak is geregistreerd onder nummer 514542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93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4542</meta:user-defined>
    <meta:user-defined meta:name="DCTERMS.abstract">Kappen van een Notenboom Kapelstraat 110 Heeze</meta:user-defined>
    <dc:language>nl</dc:language>
    <meta:user-defined meta:name="OVERHEIDop.locatietype/OVERHEIDop.gebiedsmarkering">Vlak</meta:user-defined>
    <meta:user-defined meta:name="DC.title">Ingediende aanvraag omgevingsvergunning Kapelstraat 110 5591HH Heez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62</meta:user-defined>
    <meta:user-defined meta:name="OVERHEIDop.GmbID/DC.identifier">gmb-2026-399362</meta:user-defined>
    <meta:user-defined meta:name="OVERHEIDop.versieInformatie"/>
  </office:meta>
</office:document-meta>
</file>