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Overtoom 220 Amsterdam , 4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Samson Funderingstechniek B.V.</text:p>
            <text:p text:style-name="common-al">Zaaknummer: OD2026-0053157</text:p>
            <text:p text:style-name="common-al">DSO nummer: 2026081900784</text:p>
            <text:p text:style-name="common-al">Ontvangstdatum melding: 19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3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3157</meta:user-defined>
    <meta:user-defined meta:name="DCTERMS.abstract">Overtoom 218-220 te Amsterdam 2</meta:user-defined>
    <dc:language>nl</dc:language>
    <meta:user-defined meta:name="OVERHEIDop.locatietype/OVERHEIDop.gebiedsmarkering">Vlak</meta:user-defined>
    <meta:user-defined meta:name="DC.title">Melding graven bodem - Nabij Overtoom 220 Amsterdam , 4 meter richting zuid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52</meta:user-defined>
    <meta:user-defined meta:name="OVERHEIDop.GmbID/DC.identifier">gmb-2026-399352</meta:user-defined>
    <meta:user-defined meta:name="OVERHEIDop.versieInformatie"/>
  </office:meta>
</office:document-meta>
</file>