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cd4ad979-7cbd-4560-a05e-1801dab3cea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6-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6-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29-4">
      <text:list-level-style-bullet text:bullet-char="•" text:level="1">
        <style:list-level-properties text:min-label-width="10mm"/>
      </text:list-level-style-bullet>
    </text:list-style>
    <text:list-style style:name="id1-3-2-1-1-29-5">
      <text:list-level-style-bullet text:bullet-char="•" text:level="1">
        <style:list-level-properties text:min-label-width="10mm"/>
      </text:list-level-style-bullet>
    </text:list-style>
    <text:list-style style:name="id1-3-2-1-1-29-6">
      <text:list-level-style-bullet text:bullet-char="•" text:level="1">
        <style:list-level-properties text:min-label-width="10mm"/>
      </text:list-level-style-bullet>
    </text:list-style>
  </office:automatic-styles>
  <office:body>
    <office:text>
      <text:p text:style-name="new_page_staatscourant"/>
      <text:p text:style-name="single-kop-titel">Verkeersmaatregel Oude Maasstraat</text:p>
      <text:section text:name="regeling_id1-3-2" text:style-name="regeling">
        <text:section text:name="aanhef_id1-3-2-1" text:style-name="aanhef">
          <text:section text:name="afkondiging_id1-3-2-1-1" text:style-name="afkondiging">
            <text:p text:style-name="afkondiging_top"/>
            <text:p text:style-name="al">Ruimte / Mobiliteit / 2026-2600360</text:p>
            <text:p text:style-name="al"/>
            <text:p text:style-name="al">Het college van burgemeester en wethouders van Maastricht neemt een verkeersbesluit voor het instellen van het parkeerverbod in de Oude Maasstraat.</text:p>
            <text:p text:style-name="al"/>
            <text:p text:style-name="al">
            <text:span text:style-name="nadrukvet">Overwegingen</text:span>
          </text:p>
            <text:p text:style-name="al">De Oude Maasstraat is een erftoegangsweg gelegen in de gemeente Maastricht, en is bij de gemeente in beheer en onderhoud.</text:p>
            <text:p text:style-name="al">Aan de Oude Maasstraat is ter hoogte van huisnummer 39 een laad- en losgelegenheid aangewezen. Aan de overzijde van deze laad- en losgelegenheid wordt regelmatig geparkeerd. Het parkeren ter plaatse is op grond van de huidige verkeerssituatie toegestaan.</text:p>
            <text:p text:style-name="al">Uit de bestaande verkeerssituatie is gebleken dat geparkeerde voertuigen aan de overzijde van het laad- en losvak de beschikbare rijbaanbreedte ter plaatse beperken. Hierdoor wordt het voor de lijnbus van het regionale openbaar vervoer bemoeilijkt om de Oude Maasstraat ter plaatse op een vlotte en veilige wijze te passeren. Hierdoor kunnen conflictsituaties met andere weggebruikers ontstaan, alsmede met het geparkeerde voertuig en het voertuig wat stilstaat om te laden en lossen.</text:p>
            <text:p text:style-name="al">Met het instellen van een parkeerverbod aan de overzijde van het laad- en losvak wordt de beschikbare rijbaanbreedte vergroot en wordt de doorgang voor de lijnbus verbeterd. De maatregel draagt daarmee bij aan een veilige en ongehinderde afwikkeling van het verkeer ter plaatse.</text:p>
            <text:p text:style-name="al">Deze maatregel strekt tot het verzekeren van de veiligheid op de weg, het beschermen van weggebruikers en passagiers en het in stand houden van de weg en het waarborgen van de bruikbaarheid daarvan als bedoeld in artikel 2, eerste lid, onder a, b en c van de Wegenverkeerswet 1994.</text:p>
            <text:p text:style-name="al"/>
            <text:p text:style-name="al">
            <text:span text:style-name="nadrukvet">Belangenafweging</text:span>
          </text:p>
            <text:p text:style-name="al">Bij het nemen van dit verkeersbesluit zijn de belangen van de verkeersveiligheid, de doorgang van het openbaar vervoer en de belangen van weggebruikers en omwonenden tegen elkaar afgewogen.</text:p>
            <text:p text:style-name="al">Het instellen van het parkeerverbod heeft tot gevolg dat op het betreffende weggedeelte niet langer kan worden geparkeerd. Daarmee wordt een bestaande parkeermogelijkheid voor weggebruikers beperkt. Tegenover dit belang staat het belang van een veilige en ongehinderde doorgang van het verkeer en in het bijzonder van de lijnbus.</text:p>
            <text:p text:style-name="al">De huidige parkeersituatie beperkt de beschikbare rijbaanbreedte en belemmert daardoor de doorgang van de lijnbus. Het voorkomen van deze belemmering is van belang voor de verkeersveiligheid en voor een goede en betrouwbare afwikkeling van het openbaar vervoer.</text:p>
            <text:p text:style-name="al">Gelet op het feit dat er een parkeerplaats door de maatregel verloren gaat en het belang van het waarborgen van een veilige doorgang voor de lijnbus en overige weggebruikers, wordt het belang van de verkeersveiligheid en de bescherming van weggebruikers en passagiers zwaarder gewogen dan het belang van het behoud van de bestaande parkeermogelijkheid.</text:p>
            <text:p text:style-name="al">Het parkeerverbod wordt daarom noodzakelijk en evenredig geacht in verhouding tot de daarmee te dienen verkeersbelangen.</text:p>
            <text:p text:style-name="al"/>
            <text:p text:style-name="al">
            <text:span text:style-name="nadrukvet">Overleg politie</text:span>
          </text:p>
            <text:p text:style-name="al">Overeenkomstig artikel 24 van het BABW zijn de te nemen verkeersmaatregelen besproken met de Districtchef van politiedistrict Maastricht.</text:p>
            <text:p text:style-name="al"/>
            <text:p text:style-name="al">
            <text:span text:style-name="nadrukvet">BESLUITEN:</text:span>
          </text:p>
            <text:list text:style-name="id1-3-2-1-1-23">
              <text:list-item text:style-override="id1-3-2-1-1-23-1">
                <text:number>1.</text:number>
                <text:p text:style-name="al">in te trekken het bepaalde ten aanzien van de Oude Maasstraat uit hun besluit van 12 juni 2023, Ruimte / Mobiliteit / 2023-330297;</text:p>
              </text:list-item>
              <text:list-item text:style-override="id1-3-2-1-1-23-2">
                <text:number>2.</text:number>
                <text:p text:style-name="al">door het aanbrengen van een gele onderbroken streep als bedoeld in art. 24.1.e een parkeerverbod aan te wijzen aan de zuidzijde van de Oude Maasstraat, ter hoogte van huisnummer 40;</text:p>
              </text:list-item>
            </text:list>
            <text:p text:style-name="al"/>
            <text:p text:style-name="al">
            <text:span text:style-name="nadrukcur">Bestaande maatregelen die in stand worden gehouden</text:span>
          </text:p>
            <text:list text:style-name="id1-3-2-1-1-26">
              <text:list-item text:style-override="id1-3-2-1-1-26-1">
                <text:number>3.</text:number>
                <text:p text:style-name="al">bord E8c van Bijlage I van het RVV 1990 en onderbord OB504 om twee parkeervakken ter hoogte van Oude Maasstraat 95 aan te wijzen als parkeerplaats voor het opladen van elektrische voertuigen;</text:p>
              </text:list-item>
              <text:list-item text:style-override="id1-3-2-1-1-26-2">
                <text:number>4.</text:number>
                <text:p text:style-name="al">de borden B6 van Bijlage I van het RVV 1990 en de haaientanden om aan te geven dat bestuurders op de Oude Maasstraat voorrang dienen te verlenen aan bestuurders op de Hoge Weerd en de Termileslaan;</text:p>
              </text:list-item>
              <text:list-item text:style-override="id1-3-2-1-1-26-3">
                <text:number>5.</text:number>
                <text:p text:style-name="al">het bord D2 van Bijlage I van het RVV 1990 om op de middengeleider van de Oude Maasstraat bij de aansluiting met de Hoge Weerd bestuurders te gebieden het bord voorbij te gaan aan de zijde die de pijl aangeeft;</text:p>
              </text:list-item>
              <text:list-item text:style-override="id1-3-2-1-1-26-4">
                <text:number>6.</text:number>
                <text:p text:style-name="al">het bord E7 van Bijlage I van het RVV 1990 om het vak aan de zuidzijde van de Oude Maasstraat ter hoogte van huisnummer 47 t/m 39 aan te wijzen als gelegenheid voor het onmiddellijk laden en lossen van goederen;</text:p>
              </text:list-item>
              <text:list-item text:style-override="id1-3-2-1-1-26-5">
                <text:number>7.</text:number>
                <text:p text:style-name="al">de borden G12a van Bijlage I van het RVV 1990 om de vrijliggende paden van de Oude Maasstraat, ter hoogte van de Hoge Weerd, aan te wijzen als fiets/bromfietspad.</text:p>
              </text:list-item>
            </text:list>
            <text:p text:style-name="al"/>
            <text:p text:style-name="al">
            <text:span text:style-name="nadrukvet">Gelet op:</text:span>
          </text:p>
            <text:list text:style-name="id1-3-2-1-1-29">
              <text:list-item text:style-override="id1-3-2-1-1-29-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29-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29-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29-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29-5">
                <text:number>•</text:number>
                <text:p text:style-name="al">artikel 14 van het BABW, wordt de plaatsing van onderborden, zoals bedoeld in artikel 8, lid 2 en lid 3 van het BABW, in het betrokken verkeersbesluit tot uitdrukking gebracht;</text:p>
              </text:list-item>
              <text:list-item text:style-override="id1-3-2-1-1-29-6">
                <text:number>•</text:number>
                <text:p text:style-name="al">artikel 24 van het BABW ingevolge verkeerbesluiten worden genomen na overleg met de gemandateerde van de korpschef van het nationale politiekorps.</text:p>
              </text:list-item>
            </text:list>
            <text:p text:style-name="al"/>
            <text:p text:style-name="al"/>
            <text:p text:style-name="al">Namens het college van burgemeester en wethouders van Maastricht,</text:p>
            <text:p text:style-name="al">Wethouder Noteborn,</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25 augustus 2026</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p text:style-name="al"/>
            <text:p text:style-name="al">
            <text:span text:style-name="nadrukvet">Bijlage</text:span>
          </text:p>
            <text:p text:style-name="al">
            <draw:frame><draw:text-box><text:section text:name="plaatje_id1-3-2-1-1-68-1" text:style-name="plaatje">
              <text:p text:style-name="illustratie_id1-3-2-1-1-68-1-1"><draw:frame draw:style-name="illustratie_id1-3-2-1-1-68-1-1" text:anchor-type="paragraph" svg:width="153mm" svg:height="95.55283018867924mm"><draw:image xlink:href="Pictures/Picture1icd4ad979-7cbd-4560-a05e-1801dab3ceaa.jp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8-1-1" style:parent-style-name="Standard">
      <style:paragraph-properties style:line-spacing="0mm" style:text-autospace="none" ofo:line-height="0.001cm"/>
    </style:style>
    <style:style style:family="graphic" style:name="illustratie_id1-3-2-1-1-6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935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instellen parkeerverbod - Oude Maasstraa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6-2600360</meta:user-defined>
    <meta:user-defined meta:name="OVERHEIDop.verkeersbordcode">WM8</meta:user-defined>
    <dc:language>nl</dc:language>
    <meta:user-defined meta:name="OVERHEIDop.locatietype/OVERHEIDop.gebiedsmarkering">Lijn</meta:user-defined>
    <meta:user-defined meta:name="DC.title">Verkeersmaatregel Oude Maasstraat</meta:user-defined>
    <meta:user-defined meta:name="DCTERMS.W3CDTF/DCTERMS.available">2026-08-25</meta:user-defined>
    <meta:user-defined meta:name="DCTERMS.W3CDTF/OVERHEIDop.jaargang">2026</meta:user-defined>
    <meta:user-defined meta:name="OVERHEIDop.publicationIssue">399351</meta:user-defined>
    <meta:user-defined meta:name="OVERHEIDop.GmbID/DC.identifier">gmb-2026-399351</meta:user-defined>
    <meta:user-defined meta:name="OVERHEIDop.versieInformatie"/>
  </office:meta>
</office:document-meta>
</file>