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Hoogenboomlaan 42, 4325DM Renesse    - het deels slopen van het recetiegebouw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deels slopen van het recetiegebouwZaaknummer: 1727762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93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1727861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Hoogenboomlaan 42, 4325DM Renesse    - het deels slopen van het recetiegebouwAanvraa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49</meta:user-defined>
    <meta:user-defined meta:name="OVERHEIDop.GmbID/DC.identifier">gmb-2026-399349</meta:user-defined>
    <meta:user-defined meta:name="OVERHEIDop.versieInformatie"/>
  </office:meta>
</office:document-meta>
</file>