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afsluiting DES schieten op 6 september 2026 gildeterrein Postelseweg in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1-08-2026 een vergunning APV-Bijzondere wet verleend. De gemeente geeft hiermee toestemming voor afsluiting DES schieten op 6 september 2026 gildeterrein Postelseweg in Eersel. Het kenmerk van de gemeente voor deze zaak is 07708701.</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993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7708701</meta:user-defined>
    <meta:user-defined meta:name="DCTERMS.abstract">afsluiting DES schieten op 6 september 2026</meta:user-defined>
    <dc:language>nl</dc:language>
    <meta:user-defined meta:name="OVERHEIDop.locatietype/OVERHEIDop.gebiedsmarkering">Vlak</meta:user-defined>
    <meta:user-defined meta:name="DC.title">Vergunning voor afsluiting DES schieten op 6 september 2026 gildeterrein Postelseweg in Eersel</meta:user-defined>
    <meta:user-defined meta:name="DCTERMS.W3CDTF/DCTERMS.available">2026-08-25</meta:user-defined>
    <meta:user-defined meta:name="DCTERMS.W3CDTF/OVERHEIDop.jaargang">2026</meta:user-defined>
    <meta:user-defined meta:name="OVERHEIDop.publicationIssue">399347</meta:user-defined>
    <meta:user-defined meta:name="OVERHEIDop.GmbID/DC.identifier">gmb-2026-399347</meta:user-defined>
    <meta:user-defined meta:name="OVERHEIDop.versieInformatie"/>
  </office:meta>
</office:document-meta>
</file>