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Van Nijenrodeweg 885 Amsterdam , 8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52901</text:p>
            <text:p text:style-name="common-al">DSO nummer: 2026081800615</text:p>
            <text:p text:style-name="common-al">Ontvangstdatum melding: 18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34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4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4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2901</meta:user-defined>
    <meta:user-defined meta:name="DCTERMS.abstract">261018189  Van Nijenrodeweg 893 e.o. Amsterdam  (OW)</meta:user-defined>
    <dc:language>nl</dc:language>
    <meta:user-defined meta:name="OVERHEIDop.locatietype/OVERHEIDop.gebiedsmarkering">Vlak</meta:user-defined>
    <meta:user-defined meta:name="DC.title">Melding graven bodem - Nabij Van Nijenrodeweg 885 Amsterdam , 8 meter richting zuid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45</meta:user-defined>
    <meta:user-defined meta:name="OVERHEIDop.GmbID/DC.identifier">gmb-2026-399345</meta:user-defined>
    <meta:user-defined meta:name="OVERHEIDop.versieInformatie"/>
  </office:meta>
</office:document-meta>
</file>