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Rodedorp 41, 4301HT Zierikzee    - het vernieuwen garage, maken uitbreiding achterzijde en wijzigen gevels en plaatsen zonepanelen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vernieuwen garage, maken uitbreiding achterzijde en wijzigen gevels en plaatsen zonepanelenZaaknummer: 1727750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93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727859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Rodedorp 41, 4301HT Zierikzee    - het vernieuwen garage, maken uitbreiding achterzijde en wijzigen gevels en plaatsen zonepanelenAanvraa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41</meta:user-defined>
    <meta:user-defined meta:name="OVERHEIDop.GmbID/DC.identifier">gmb-2026-399341</meta:user-defined>
    <meta:user-defined meta:name="OVERHEIDop.versieInformatie"/>
  </office:meta>
</office:document-meta>
</file>