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Speltakker 3 8141HT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Speltakker 3 8141HT Heino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0177ESUITE6429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429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429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93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42932026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dakkapel, Speltakker 3 8141HT Hein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39</meta:user-defined>
    <meta:user-defined meta:name="OVERHEIDop.GmbID/DC.identifier">gmb-2026-399339</meta:user-defined>
    <meta:user-defined meta:name="OVERHEIDop.versieInformatie"/>
  </office:meta>
</office:document-meta>
</file>