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E.L.T.A. straat 4 Schiphol , 14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Koninklijke Luchtvaart Maatschappij N.V.</text:p>
            <text:p text:style-name="common-al">Zaaknummer: OD2026-0050647</text:p>
            <text:p text:style-name="common-al">DSO nummer: 2026080601004</text:p>
            <text:p text:style-name="common-al">Ontvangstdatum melding: 06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93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647</meta:user-defined>
    <meta:user-defined meta:name="DCTERMS.abstract">E.L.T.A. Straat 10 Schiphol-Oost (Nieuwbouw Transavia Greenbase - KLM Techcenter fase 4 t/m 5) 1</meta:user-defined>
    <dc:language>nl</dc:language>
    <meta:user-defined meta:name="OVERHEIDop.locatietype/OVERHEIDop.gebiedsmarkering">Vlak</meta:user-defined>
    <meta:user-defined meta:name="DC.title">Melding graven bodem - Nabij E.L.T.A. straat 4 Schiphol , 14 meter richting noor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38</meta:user-defined>
    <meta:user-defined meta:name="OVERHEIDop.GmbID/DC.identifier">gmb-2026-399338</meta:user-defined>
    <meta:user-defined meta:name="OVERHEIDop.versieInformatie"/>
  </office:meta>
</office:document-meta>
</file>