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wijziging openbare inrichting (exploitatie en/of terras) - Café/Restaurant 16 gevestigd aan Dorpstraat 75, 6931BE Westervoort</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wijziging openbare inrichting (exploitatie en/of terras), voor Café/Restaurant 16 gevestigd aan Dorpstraat 75, 6931BE Westervoort. De aanvraag is geregistreerd onder zaaknummer Z2026-00001473. De aanvraag betreft:</text:p>
            <text:list text:style-name="id1-3-2-1-1-2">
              <text:list-item text:style-override="id1-3-2-1-1-2-1">
                <text:number>•</text:number>
                <text:p text:style-name="al">Melding wijziging exploitatievergunnin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93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ervoor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473</meta:user-defined>
    <meta:user-defined meta:name="DCTERMS.abstract">Kennisgeving ontvangst aanvraag wijziging openbare inrichting (exploitatie en/of terras) - Café/Restaurant 16 gevestigd aan Dorpstraat 75, 6931BE Westervoort</meta:user-defined>
    <dc:language>nl</dc:language>
    <meta:user-defined meta:name="OVERHEIDop.locatietype/OVERHEIDop.gebiedsmarkering">Punt</meta:user-defined>
    <meta:user-defined meta:name="DC.title">Kennisgeving ontvangst aanvraag wijziging openbare inrichting (exploitatie en/of terras) - Café/Restaurant 16 gevestigd aan Dorpstraat 75, 6931BE Westervoort</meta:user-defined>
    <meta:user-defined meta:name="DCTERMS.W3CDTF/DCTERMS.available">2026-08-25</meta:user-defined>
    <meta:user-defined meta:name="DCTERMS.W3CDTF/OVERHEIDop.jaargang">2026</meta:user-defined>
    <meta:user-defined meta:name="OVERHEIDop.publicationIssue">399332</meta:user-defined>
    <meta:user-defined meta:name="OVERHEIDop.GmbID/DC.identifier">gmb-2026-399332</meta:user-defined>
    <meta:user-defined meta:name="OVERHEIDop.versieInformatie"/>
  </office:meta>
</office:document-meta>
</file>