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Drilhoek 5, 4318BW Brouwershaven    - het vervangen van houten kozijnen voorgevel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vangen van houten kozijnen voorgevelZaaknummer: 1727660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933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7858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Drilhoek 5, 4318BW Brouwershaven    - het vervangen van houten kozijnen voorgevelAanvraa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31</meta:user-defined>
    <meta:user-defined meta:name="OVERHEIDop.GmbID/DC.identifier">gmb-2026-399331</meta:user-defined>
    <meta:user-defined meta:name="OVERHEIDop.versieInformatie"/>
  </office:meta>
</office:document-meta>
</file>