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Eltinge, Halmersinge, Hofakkers, Julianalaan en Ebbingekamp te Zuidlaren; het leggen van kabels en lei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Eltinge, Halmersinge, Hofakkers, Julianalaan en Ebbingekamp te Zuidlaren</text:p>
            <text:p text:style-name="common-al">
            <text:span text:style-name="nadrukvet">Omschrijving : </text:span>het leggen van kabels en leiding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Verzonden: </text:span>vrijdag 21 augustus 2026</text:p>
            <text:p text:style-name="common-al">
            <text:span text:style-name="nadrukvet">Kenmerk :</text:span> TYN-20261114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933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114</meta:user-defined>
    <meta:user-defined meta:name="DCTERMS.abstract">Betreft:  Besluit op locatie Eltinge, Halmersinge, Hofakkers, Julianalaan en Ebbingekamp te Zuidlar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Reguliere omgevingsvergunning verleend Eltinge, Halmersinge, Hofakkers, Julianalaan en Ebbingekamp te Zuidlaren; het leggen van kabels en leid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30</meta:user-defined>
    <meta:user-defined meta:name="OVERHEIDop.GmbID/DC.identifier">gmb-2026-399330</meta:user-defined>
    <meta:user-defined meta:name="OVERHEIDop.versieInformatie"/>
  </office:meta>
</office:document-meta>
</file>