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Nabij Ringweg 274 Zaandam , 18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Deep Avenue B.V.</text:p>
            <text:p text:style-name="common-al">Zaaknummer: OD2026-0048173</text:p>
            <text:p text:style-name="common-al">DSO nummer: 2026072400987</text:p>
            <text:p text:style-name="common-al">Ontvangstdatum melding: 24-07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932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2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2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8173</meta:user-defined>
    <meta:user-defined meta:name="DCTERMS.abstract">Melding Saneren De Lagewei</meta:user-defined>
    <dc:language>nl</dc:language>
    <meta:user-defined meta:name="OVERHEIDop.locatietype/OVERHEIDop.gebiedsmarkering">Vlak</meta:user-defined>
    <meta:user-defined meta:name="DC.title">Melding saneren bodem - Nabij Ringweg 274 Zaandam , 18 meter richting zuidwest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28</meta:user-defined>
    <meta:user-defined meta:name="OVERHEIDop.GmbID/DC.identifier">gmb-2026-399328</meta:user-defined>
    <meta:user-defined meta:name="OVERHEIDop.versieInformatie"/>
  </office:meta>
</office:document-meta>
</file>