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eelsumstraat 12, 2573 N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5 coniferen (stamomtrek 65-110 cm), staande in de achtertuin van het perceel Heelsumstraat 12 en herbeplanting van meerdere bomen</text:p>
            <text:p text:style-name="common-al"/>
            <text:p text:style-name="common-al">Ons kenmerk: VTH2026-6737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eelsumstraat 12, 2573 N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3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378</meta:user-defined>
    <meta:user-defined meta:name="DCTERMS.abstract">het kappen van 5 coniferen (stamomtrek 65-110 cm), staande in de achtertuin van het perceel Heelsumstraat 12 en herbeplanting van meerdere bomen</meta:user-defined>
    <dc:language>nl</dc:language>
    <meta:user-defined meta:name="OVERHEIDop.locatietype/OVERHEIDop.gebiedsmarkering">Punt</meta:user-defined>
    <meta:user-defined meta:name="DC.title">Omgevingsvergunning - Aangevraagd, Heelsumstraat 12, 2573 NM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24</meta:user-defined>
    <meta:user-defined meta:name="OVERHEIDop.GmbID/DC.identifier">gmb-2026-399324</meta:user-defined>
    <meta:user-defined meta:name="OVERHEIDop.versieInformatie"/>
  </office:meta>
</office:document-meta>
</file>