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brengen van een entresolvloer, Lucasbolwerk 18B, 3512EH Utrecht, GU-Z2026-00562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ucasbolwerk 18B, 3512EH Utrecht</text:p>
            <text:p text:style-name="common-al">GU-Z2026-0056240</text:p>
            <text:p text:style-name="common-al">Toelichting: het aanbrengen van een entresolvloer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93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3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56240</meta:user-defined>
    <meta:user-defined meta:name="DCTERMS.abstract">Toelichting: OV het aanbrengen van een entresolvloer</meta:user-defined>
    <dc:language>nl</dc:language>
    <meta:user-defined meta:name="OVERHEIDop.locatietype/OVERHEIDop.gebiedsmarkering">Vlak</meta:user-defined>
    <meta:user-defined meta:name="DC.title">Verleende Omgevingsvergunning, het aanbrengen van een entresolvloer, Lucasbolwerk 18B, 3512EH Utrecht, GU-Z2026-0056240</meta:user-defined>
    <meta:user-defined meta:name="OVERHEIDop.datumEindeReactietermijn">2026-10-01</meta:user-defined>
    <meta:user-defined meta:name="OVERHEIDop.terinzageleggingBG">https://jeleefomgeving.nl/inzien/002220647/44eefa38-c848-4469-81c1-f1a9d9d6bdd5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320</meta:user-defined>
    <meta:user-defined meta:name="OVERHEIDop.GmbID/DC.identifier">gmb-2026-399320</meta:user-defined>
    <meta:user-defined meta:name="OVERHEIDop.versieInformatie"/>
  </office:meta>
</office:document-meta>
</file>