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Nieuwe Duinweg 20, 2587 A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Leylandii (stamomtrek 120 cm), staande in de tuin van het perceel Nieuwe Duinweg 20 en herbeplanting</text:p>
            <text:p text:style-name="common-al"/>
            <text:p text:style-name="common-al">Ons kenmerk: VTH2026-6737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Nieuwe Duinweg 20, 2587 A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931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377</meta:user-defined>
    <meta:user-defined meta:name="DCTERMS.abstract">het kappen van 1 Leylandii (stamomtrek 120 cm), staande in de tuin van het perceel Nieuwe Duinweg 20 en herbeplanting</meta:user-defined>
    <dc:language>nl</dc:language>
    <meta:user-defined meta:name="OVERHEIDop.locatietype/OVERHEIDop.gebiedsmarkering">Punt</meta:user-defined>
    <meta:user-defined meta:name="DC.title">Omgevingsvergunning - Aangevraagd, Nieuwe Duinweg 20, 2587 AD 's-Gravenhag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19</meta:user-defined>
    <meta:user-defined meta:name="OVERHEIDop.GmbID/DC.identifier">gmb-2026-399319</meta:user-defined>
    <meta:user-defined meta:name="OVERHEIDop.versieInformatie"/>
  </office:meta>
</office:document-meta>
</file>