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wijzigen van de achtergevel, het uitbreiden van de woning op de eerste verdieping, het toevoegen van een bouwlaag en het uitvoeren van funderingsherstel, Nieuwe Karselaan 46, 1182BR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het wijzigen van de achtergevel, het uitbreiden van de woning op de eerste verdieping, het toevoegen van een bouwlaag en het uitvoeren van funderingsherstel op locatie Nieuwe Karselaan 46, 1182BR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3411.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3411.</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93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411</meta:user-defined>
    <meta:user-defined meta:name="DCTERMS.abstract">Betreft:  besluit op locatie Nieuwe Karselaan 46, 1182BR Amstelveen</meta:user-defined>
    <dc:language>nl</dc:language>
    <meta:user-defined meta:name="OVERHEIDop.locatietype/OVERHEIDop.gebiedsmarkering">Vlak</meta:user-defined>
    <meta:user-defined meta:name="DC.title">Aanvraag vergunning toegekend voor het wijzigen van de achtergevel, het uitbreiden van de woning op de eerste verdieping, het toevoegen van een bouwlaag en het uitvoeren van funderingsherstel, Nieuwe Karselaan 46, 1182BR Amstelveen</meta:user-defined>
    <meta:user-defined meta:name="DCTERMS.W3CDTF/DCTERMS.available">2026-08-25</meta:user-defined>
    <meta:user-defined meta:name="DCTERMS.W3CDTF/OVERHEIDop.jaargang">2026</meta:user-defined>
    <meta:user-defined meta:name="OVERHEIDop.publicationIssue">399308</meta:user-defined>
    <meta:user-defined meta:name="OVERHEIDop.GmbID/DC.identifier">gmb-2026-399308</meta:user-defined>
    <meta:user-defined meta:name="OVERHEIDop.versieInformatie"/>
  </office:meta>
</office:document-meta>
</file>