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transformeren van het bestaande kantoorgebouw naar 5 appartementen en 2 maisonnettes, Veenplaats 19, 1182JW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0 augustus 2026 een aanvraag voor een omgevingsvergunning ontvangen. De vergunning is aangevraagd voor het transformeren van het bestaande kantoorgebouw naar 5 appartementen en 2 maisonnettes op locatie Veenplaats 19, 1182JW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8184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8184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927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184</meta:user-defined>
    <meta:user-defined meta:name="DCTERMS.abstract">Betreft: aanvraag op locatie Veenplaats 19, 1182JW Amstelveen</meta:user-defined>
    <dc:language>nl</dc:language>
    <meta:user-defined meta:name="OVERHEIDop.locatietype/OVERHEIDop.gebiedsmarkering">Vlak</meta:user-defined>
    <meta:user-defined meta:name="DC.title">Aanvraag omgevingsvergunning voor het transformeren van het bestaande kantoorgebouw naar 5 appartementen en 2 maisonnettes, Veenplaats 19, 1182JW Amstelv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2</meta:user-defined>
    <meta:user-defined meta:name="OVERHEIDop.GmbID/DC.identifier">gmb-2026-399272</meta:user-defined>
    <meta:user-defined meta:name="OVERHEIDop.versieInformatie"/>
  </office:meta>
</office:document-meta>
</file>