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Rozengracht 74A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voor het mogen houden van evenement Straatfeest Rozengracht 2026 ter hoogte van Rozengracht 74A in Amsterdam</text:p>
            <text:p text:style-name="common-al">Datum van: 19-09-2026</text:p>
            <text:p text:style-name="common-al">Datum t/m: 19-09-2026</text:p>
            <text:p text:style-name="common-al">Tijd van: 10:00</text:p>
            <text:p text:style-name="common-al">Tijd tot: 22:00</text:p>
            <text:p text:style-name="common-al">Bezoekers drukste moment: 250</text:p>
            <text:p text:style-name="common-al">Activiteiten: Buurtfeest met ondernemerskramen, drankjes/hapjes, culturele en muzikale optredens, voedingsadviezen, kinderactiviteiten, kramen voor bewoners en boekenmarkt</text:p>
            <text:p text:style-name="common-al">Ontvangen op: 25-04-2026</text:p>
            <text:p text:style-name="common-al">Kenmerk gemeente: Z/26/3121274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4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4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4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21274</meta:user-defined>
    <meta:user-defined meta:name="DCTERMS.abstract">Aanvraag voor een evenementenvergunning ter hoogte van adres Rozengracht 74A in Amsterdam</meta:user-defined>
    <dc:language>nl</dc:language>
    <meta:user-defined meta:name="OVERHEIDop.locatietype/OVERHEIDop.gebiedsmarkering">Punt</meta:user-defined>
    <meta:user-defined meta:name="DC.title">Aanvraag evenementenvergunning Rozengracht 74A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42</meta:user-defined>
    <meta:user-defined meta:name="OVERHEIDop.GmbID/DC.identifier">gmb-2026-399242</meta:user-defined>
    <meta:user-defined meta:name="OVERHEIDop.versieInformatie"/>
  </office:meta>
</office:document-meta>
</file>