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Reigersbergenstraat ter hoogte van nummer: 39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863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63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6366</meta:user-defined>
    <meta:user-defined meta:name="DCTERMS.abstract">TVM parkeervak,Object,Van Reigersbergenstraat 39 2 1052SP, 27 augustus 2026, Van Reigersbergenstraat ter hoogte van nummer: 39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3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8</meta:user-defined>
    <meta:user-defined meta:name="OVERHEIDop.GmbID/DC.identifier">gmb-2026-399228</meta:user-defined>
    <meta:user-defined meta:name="OVERHEIDop.versieInformatie"/>
  </office:meta>
</office:document-meta>
</file>