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Reinier Claeszenstraat ter hoogte van nummer: 13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West</text:p>
            <text:p text:style-name="common-al">Objectvergunning, Locatie: Reinier Claeszenstraat ter hoogte van nummer: 13 in Amsterdam</text:p>
            <text:p text:style-name="common-al">Looptijd :27-08-2026 t/m 30-09-2026</text:p>
            <text:p text:style-name="common-al">Verzonden naar aanvrager op: 20-08-2026</text:p>
            <text:p text:style-name="common-al">Kenmerk gemeente: Z/26/3174694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west.vergunningen.dvl@amsterdam.nl?Subject=Dossier Z/26/3174694" xlink:type="simple">Stadsloket.we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99194</text:span><text:line-break/><text:date style:data-style-name="dag" text:fixed="true" text:date-value="2026-08-25"/><text:line-break/><text:date style:data-style-name="jaar" text:fixed="true" text:date-value="2026-08-2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9194</text:span><text:date style:data-style-name="nicedate" text:fixed="true" text:date-value="2026-08-2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9194</text:span><text:date style:data-style-name="nicedate" text:fixed="true" text:date-value="2026-08-2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74694</meta:user-defined>
    <meta:user-defined meta:name="DCTERMS.abstract">Object,Reinier Claeszenstraat 13 H 1056WD, 20260827, Reinier Claeszenstraat ter hoogte van nummer: 13</meta:user-defined>
    <dc:language>nl</dc:language>
    <meta:user-defined meta:name="OVERHEIDop.locatietype/OVERHEIDop.gebiedsmarkering">Punt</meta:user-defined>
    <meta:user-defined meta:name="DC.title">Besluit apv vergunning Verleend - Reinier Claeszenstraat ter hoogte van nummer: 13 in Amsterdam</meta:user-defined>
    <meta:user-defined meta:name="DCTERMS.W3CDTF/DCTERMS.available">2026-08-25</meta:user-defined>
    <meta:user-defined meta:name="DCTERMS.W3CDTF/OVERHEIDop.jaargang">2026</meta:user-defined>
    <meta:user-defined meta:name="OVERHEIDop.publicationIssue">399194</meta:user-defined>
    <meta:user-defined meta:name="OVERHEIDop.GmbID/DC.identifier">gmb-2026-399194</meta:user-defined>
    <meta:user-defined meta:name="OVERHEIDop.versieInformatie"/>
  </office:meta>
</office:document-meta>
</file>