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2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zijds Voorburgwal ter hoogte van nummer: 256 in AMSTERDAM</text:p>
            <text:p text:style-name="common-al">Looptijd :27-08-2026 t/m 09-09-2026</text:p>
            <text:p text:style-name="common-al">Verzonden naar aanvrager op: 20-08-2026</text:p>
            <text:p text:style-name="common-al">Kenmerk gemeente: Z/26/31837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8372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6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6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6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3721</meta:user-defined>
    <meta:user-defined meta:name="DCTERMS.abstract">Object,Nieuwezijds Voorburgwal 256 3 1012RS, 20260827, Nieuwezijds Voorburgwal ter hoogte van nummer: 256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256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63</meta:user-defined>
    <meta:user-defined meta:name="OVERHEIDop.GmbID/DC.identifier">gmb-2026-399163</meta:user-defined>
    <meta:user-defined meta:name="OVERHEIDop.versieInformatie"/>
  </office:meta>
</office:document-meta>
</file>