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dakterras, J.M. de Muinck Keizerlaan 21, 3555JT Utrecht, GU-Z2026-006099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.M. de Muinck Keizerlaan 21, 3555JT Utrecht</text:p>
            <text:p text:style-name="common-al">GU-Z2026-0060990</text:p>
            <text:p text:style-name="common-al">Toelichting: het bouwen van een dakterras</text:p>
            <text:p text:style-name="common-al">Datum besluit: 20 augustus 2026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14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990</meta:user-defined>
    <meta:user-defined meta:name="DCTERMS.abstract">Toelichting: het bouwen van een dakterras</meta:user-defined>
    <dc:language>nl</dc:language>
    <meta:user-defined meta:name="OVERHEIDop.locatietype/OVERHEIDop.gebiedsmarkering">Vlak</meta:user-defined>
    <meta:user-defined meta:name="DC.title">Aanvraag omgevingsvergunning vergunningsvrij, het bouwen van een dakterras, J.M. de Muinck Keizerlaan 21, 3555JT Utrecht, GU-Z2026-006099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3</meta:user-defined>
    <meta:user-defined meta:name="OVERHEIDop.GmbID/DC.identifier">gmb-2026-399143</meta:user-defined>
    <meta:user-defined meta:name="OVERHEIDop.versieInformatie"/>
  </office:meta>
</office:document-meta>
</file>