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aanleggen van 2 inritten tegenover elkaar tbv een schapenoversteekplaats op de locatie Broekermolenweg ongenummerd (ter hoogte van Broekermolenweg 7 en 10) in Putten</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omgevingsvergunning ingediend voor het aanleggen van 2 inritten tegenover elkaar tbv een schapenoversteekplaats op het adres Broekermolenweg ongenummerd (ter hoogte van Broekermolenweg 7 en 10). Deze aanvraag heeft zaaknummer Z2026-000717 en heeft betrekking op:</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9911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1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1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717</meta:user-defined>
    <dc:language>nl</dc:language>
    <meta:user-defined meta:name="OVERHEIDop.locatietype/OVERHEIDop.gebiedsmarkering">Vlak</meta:user-defined>
    <meta:user-defined meta:name="DC.title">Ingekomen aanvraag omgevingsvergunning voor het aanleggen van 2 inritten tegenover elkaar tbv een schapenoversteekplaats op de locatie Broekermolenweg ongenummerd (ter hoogte van Broekermolenweg 7 en 10) in Putten</meta:user-defined>
    <meta:user-defined meta:name="DCTERMS.W3CDTF/DCTERMS.available">2026-08-24</meta:user-defined>
    <meta:user-defined meta:name="DCTERMS.W3CDTF/OVERHEIDop.jaargang">2026</meta:user-defined>
    <meta:user-defined meta:name="OVERHEIDop.publicationIssue">399116</meta:user-defined>
    <meta:user-defined meta:name="OVERHEIDop.GmbID/DC.identifier">gmb-2026-399116</meta:user-defined>
    <meta:user-defined meta:name="OVERHEIDop.versieInformatie"/>
  </office:meta>
</office:document-meta>
</file>