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Hekwerk, Bouwkeet, Los toilet, Opslagcontainer,20m3 dichte container op de Hoek Noordendijk - Baden-Powellaan te Dordrecht, zaaknummer 2026-008307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Hekwerk, Bouwkeet, Los toilet, Opslagcontainer,20m3 dichte container op de locatie Hoek Noordendijk - Baden-Powellaan te Dordrecht vanaf 17 augustus 2026 t/m 11 sept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1 oktober 2026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1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3072</meta:user-defined>
    <dc:language>nl</dc:language>
    <meta:user-defined meta:name="OVERHEIDop.locatietype/OVERHEIDop.gebiedsmarkering">Punt</meta:user-defined>
    <meta:user-defined meta:name="DC.title">Vergunning tijdelijk gebruik openbare ruimte voor het plaatsen van een Hekwerk, Bouwkeet, Los toilet, Opslagcontainer,20m3 dichte container op de Hoek Noordendijk - Baden-Powellaan te Dordrecht, zaaknummer 2026-0083072</meta:user-defined>
    <meta:user-defined meta:name="DCTERMS.W3CDTF/DCTERMS.available">2026-08-26</meta:user-defined>
    <meta:user-defined meta:name="DCTERMS.W3CDTF/OVERHEIDop.jaargang">2026</meta:user-defined>
    <meta:user-defined meta:name="OVERHEIDop.publicationIssue">399111</meta:user-defined>
    <meta:user-defined meta:name="OVERHEIDop.GmbID/DC.identifier">gmb-2026-399111</meta:user-defined>
    <meta:user-defined meta:name="OVERHEIDop.versieInformatie"/>
  </office:meta>
</office:document-meta>
</file>