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Overmeerseweg 89, 1394BG Nederhorst den 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3 augustus 2026 een Sloopmelding ontvangen voor de locatie Overmeerseweg 89, 1394BG Nederhorst den Berg. De melding is geregistreerd onder zaaknummer Z2026-00000831.</text:p>
            <text:p text:style-name="last-al">Tegen een melding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9910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0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0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Wijdemeren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831</meta:user-defined>
    <meta:user-defined meta:name="DCTERMS.abstract">Betreft: Melding op locatie Overmeerseweg 89, 1394BG Nederhorst den Berg </meta:user-defined>
    <dc:language>nl</dc:language>
    <meta:user-defined meta:name="OVERHEIDop.locatietype/OVERHEIDop.gebiedsmarkering">Vlak</meta:user-defined>
    <meta:user-defined meta:name="DC.title">Kennisgeving ontvangst melding, Overmeerseweg 89, 1394BG Nederhorst den Berg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109</meta:user-defined>
    <meta:user-defined meta:name="OVERHEIDop.GmbID/DC.identifier">gmb-2026-399109</meta:user-defined>
    <meta:user-defined meta:name="OVERHEIDop.versieInformatie"/>
  </office:meta>
</office:document-meta>
</file>