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Strandweg 1, 2586 JK 's-Gravenhage, Strand Noord 1, 2586 ZZ 's-Gravenhage, Beachstadion groot</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Foodtrucks tijdens Live on the Beach van 3 tot en met 6 september 2026</text:p>
            <text:p text:style-name="common-al"/>
            <text:p text:style-name="common-al">Ons kenmerk: VTH2026-67372</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Strandweg, 2586 JK 's-Gravenhage, Strand Noord, 2586 ZZ 's-Gravenhage</text:p>
            <text:p text:style-name="common-al">
            
          </text:p>
            <text:p text:style-name="common-al">
            <text:span text:style-name="nadrukvet">
              <text:span text:style-name="nadrukcur">Aankondiging van een ter inzagelegging voor 1 week na publicatie</text:span>
            </text:span>
          </text:p>
            <text:p text:style-name="common-al">U kunt de stukken tot 1 week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910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0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0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7372</meta:user-defined>
    <meta:user-defined meta:name="DCTERMS.abstract">Foodtrucks tijdens Live on the Beach van 3 tot en met 6 september 2026</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Evenementenvergunning - Aanvraag evenement klein, Strandweg 1, 2586 JK 's-Gravenhage, Strand Noord 1, 2586 ZZ 's-Gravenhage, Beachstadion groot</meta:user-defined>
    <meta:user-defined meta:name="DCTERMS.W3CDTF/DCTERMS.available">2026-08-24</meta:user-defined>
    <meta:user-defined meta:name="DCTERMS.W3CDTF/OVERHEIDop.jaargang">2026</meta:user-defined>
    <meta:user-defined meta:name="OVERHEIDop.publicationIssue">399108</meta:user-defined>
    <meta:user-defined meta:name="OVERHEIDop.GmbID/DC.identifier">gmb-2026-399108</meta:user-defined>
    <meta:user-defined meta:name="OVERHEIDop.versieInformatie"/>
  </office:meta>
</office:document-meta>
</file>