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Meeuwenlaan 165B 1021JB Amsterdam Noord</text:p>
      <text:section text:name="zakelijke-mededeling_id1-3-2" text:style-name="zakelijke-mededeling">
        <text:section text:name="zakelijke-mededeling-tekst_id1-3-2-1" text:style-name="zakelijke-mededeling-tekst">
          <text:section text:name="tekst_id1-3-2-1-1" text:style-name="tekst">
            <text:p text:style-name="common-al">Omschrijving: kappen van drie bomen in voortuin</text:p>
            <text:p text:style-name="common-al">Besluit: verleend</text:p>
            <text:p text:style-name="common-al">Besluit verzonden op: 20-08-2026</text:p>
            <text:p text:style-name="common-al">Zaakadres: Meeuwenlaan 165B 1021JB Amsterdam</text:p>
            <text:p text:style-name="common-al">Zaaknummer: Z2026-024955</text:p>
            <text:p text:style-name="common-al">DSO-nummer: 2026060600163</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wabovergunningensdn@amsterdam.nl?Subject=Dossiernummer Z2026-024955" xlink:type="simple">wabovergunningensdn@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0-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10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0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0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4955</meta:user-defined>
    <meta:user-defined meta:name="DCTERMS.abstract">kappen van drie bomen in voo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Meeuwenlaan 165B 1021JB Amsterdam Noord</meta:user-defined>
    <meta:user-defined meta:name="DCTERMS.W3CDTF/DCTERMS.available">2026-08-24</meta:user-defined>
    <meta:user-defined meta:name="DCTERMS.W3CDTF/OVERHEIDop.jaargang">2026</meta:user-defined>
    <meta:user-defined meta:name="OVERHEIDop.externeBijlage">Z2026-024955 OW Beschikking|exb-2026-29885</meta:user-defined>
    <meta:user-defined meta:name="OVERHEIDop.externeBijlage">B001_Aanvraagformulier samenvatting (2026060600...|exb-2026-29886</meta:user-defined>
    <meta:user-defined meta:name="OVERHEIDop.publicationIssue">399101</meta:user-defined>
    <meta:user-defined meta:name="OVERHEIDop.GmbID/DC.identifier">gmb-2026-399101</meta:user-defined>
    <meta:user-defined meta:name="OVERHEIDop.versieInformatie"/>
  </office:meta>
</office:document-meta>
</file>