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Festival De Basis 4 en 5 september 2026 - Groenewoudseweg 322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4-08-2026</text:p>
            <text:p text:style-name="common-al">
            <text:span text:style-name="nadrukvet">Omschrijving: </text:span>Evenementenvergunning (Groenewoudseweg 322 6525 EL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64071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14-05-2026</text:p>
            <text:p text:style-name="common-al">
            <text:span text:style-name="nadrukvet">Definitieve beschikking verzonden: </text:span>2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1-10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0 augustus 2026 tot en met 01 okto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64071/e2c4ac0d-8210-4ce7-8f1d-6daa7573b323.pdf" xlink:type="simple">https://besluitenapv.nijmegen.nl/ZD2600064071/e2c4ac0d-8210-4ce7-8f1d-6daa7573b323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909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9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9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Festival De Basis 4 en 5 september 2026 - Groenewoudseweg 322 te Nijmeg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93</meta:user-defined>
    <meta:user-defined meta:name="OVERHEIDop.GmbID/DC.identifier">gmb-2026-399093</meta:user-defined>
    <meta:user-defined meta:name="OVERHEIDop.versieInformatie"/>
  </office:meta>
</office:document-meta>
</file>