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vergunning 2021 voor het plaatsen van een steiger ter hoogte van Lambertus Huisengastraat 3 t/m 147 te Purmerend van 10 september 2026 tot en met 13 oktober 2026 in verband met het uitvoeren van schilderwerkzaamhe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besloten tot het toekennen van een vergunning 2021 voor het plaatsen van een steiger ter hoogte van Lambertus Huisengastraat 3 t/m 147 te Purmerend van 10 september 2026 tot en met 13 oktober 2026 in verband met het uitvoeren van schilderwerkzaamheden. Het besluit betreft de volgende onderdelen:</text:p>
            <text:list text:style-name="id1-3-2-1-1-2">
              <text:list-item text:style-override="id1-3-2-1-1-2-1">
                <text:number>•</text:number>
                <text:p text:style-name="al">Vergunning voorwerpen op of aan openbare plaats</text:p>
              </text:list-item>
            </text:list>
            <text:p text:style-name="common-al">Verzenddatum besluit : 20 augustus 2026</text:p>
            <text:p text:style-name="common-al">Zaaknummer : Z2026-00003377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908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377</meta:user-defined>
    <meta:user-defined meta:name="DCTERMS.abstract">Betreft: beschikking op aanvraag op locatie Lambertus Huisengastraat te Purmerend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Besluit tot het toekennen van een vergunning 2021 voor het plaatsen van een steiger ter hoogte van Lambertus Huisengastraat 3 t/m 147 te Purmerend van 10 september 2026 tot en met 13 oktober 2026 in verband met het uitvoeren van schilderwerkzaamheden</meta:user-defined>
    <meta:user-defined meta:name="OVERHEIDop.datumEindeReactietermijn">2026-10-01</meta:user-defined>
    <meta:user-defined meta:name="OVERHEIDop.terinzageleggingBG">https://jeleefomgeving.nl/inzien/001801582/8c9d2939-631e-4351-a8ee-2d0a67f3fa89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85</meta:user-defined>
    <meta:user-defined meta:name="OVERHEIDop.GmbID/DC.identifier">gmb-2026-399085</meta:user-defined>
    <meta:user-defined meta:name="OVERHEIDop.versieInformatie"/>
  </office:meta>
</office:document-meta>
</file>