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9-12-1-1">
      <style:table-column-properties style:rel-column-width="23*"/>
    </style:style>
    <style:style style:family="table-column" style:parent-style-name="colspec" style:name="id1-3-2-2-9-12-1-2">
      <style:table-column-properties style:rel-column-width="23*"/>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bij ruimtelijke besluiten</text:p>
      <text:section text:name="regeling_id1-3-2" text:style-name="regeling">
        <text:section text:name="aanhef_id1-3-2-1" text:style-name="aanhef">
          <text:section text:name="preambule_id1-3-2-1-1" text:style-name="preambule">
            <text:p text:style-name="al">Besluit van het college van burgemeester en wethouders van de gemeente Kerkrade tot vaststelling van de Beleidsregels Aanvraag prioriteit transportcapaciteit bij ruimtelijke besluiten.</text:p>
            <text:p text:style-name="al">Het college van burgemeester en wethouders van de gemeente Kerkrade;</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Overwegende dat:</text:p>
            <text:p text:style-name="al">• de gemeente bij de werkwijze 'Eerder aanvragen in het planproces' prioriteit en transportcapaciteit aanvraagt bij de netbeheerder;</text:p>
            <text:p text:style-name="al">• de gemeente als aanvrager van prioriteit en transportcapaciteit gebonden is aan de beginselen van behoorlijk bestuur, ook bij privaatrechtelijk handelen;</text:p>
            <text:p text:style-name="al">• het noodzakelijk is transparante, objectieve en niet-discriminatoire criteria vast te stellen voor de prioritering en aanvraag voor transportcapaciteit voor woningbouw;</text:p>
            <text:p text:style-name="al">• de gemeente voor de functie onderwijshuisvesting, die in dezelfde categorie in tabel 3 van de bijlage 3 van de Systeemcode elektriciteit 2026 valt als woningbouw, in ieder geval aan de reeds in het Integraal Huisvestingsplan opgenomen bouwprojecten voor uitbreiding/vervanging van bestaande scholen heeft besloten een hogere prioriteit te geven boven woningbouwprojecten</text:p>
            <text:p text:style-name="al"/>
            <text:p text:style-name="al"/>
            <text:p text:style-name="al">Beleidsregels Aanvraag prioriteit transportcapaciteit bij ruimtelijke besluiten Gemeente Kerkrade.</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p text:style-name="al">- bestuursverklaring: door of namens het college afgegeven verklaring als bedoeld in artikel 7.21, derde en vierde lid, van de Systeemcode Elektriciteit 2026;</text:p>
            <text:p text:style-name="al">- BOPA: buitenplanse omgevingsplanactiviteit als bedoeld in de bijlage bij artikel 1.1 van de Omgevingswet, zijnde een activiteit, inhoudende: </text:p>
            <text:p text:style-name="al">a. een activiteit waarvoor in het omgevingsplan is bepaald dat het verboden is deze zonder omgevingsvergunning te verrichten en die in strijd is met het omgevingsplan, of </text:p>
            <text:p text:style-name="al">b. een andere activiteit die in strijd is met het omgevingsplan;</text:p>
            <text:p text:style-name="al">- civielrechtelijke overeenkomst: koopovereenkomst, anterieure overeenkomst, erfpachtovereenkomst of ieder andere overeenkomst als bedoeld in tabel 4 van bijlage 3 van de Systeemcode Elektriciteit 2026 waaruit blijkt dat het project binnen een bepaalde tijd start;</text:p>
            <text:p text:style-name="al">- college: college van burgemeester en wethouders van de gemeente Kerkrade;</text:p>
            <text:p text:style-name="al">- congestiegebied: gebied binnen de gemeente waarvoor de netbeheerder heeft vastgesteld dat de transportcapaciteit op het elektriciteitsnet ontoereikend is als bedoeld in artikel 7.18 van de Systeemcode Elektriciteit 2026;</text:p>
            <text:p text:style-name="al">- netbeheerder: distributiesysteembeheerder als bedoeld in artikel 1.1 van de Energiewet die het distributiesysteem voor elektriciteit beheert in het congestiegebied;</text:p>
            <text:p text:style-name="al">- project: realisatie van een basisbehoefte, zijnde de functie woonbehoefte of onderwijshuisvesting als bedoeld in tabel 3 van bijlage 3 van de Systeemcode Elektriciteit 2026; </text:p>
            <text:p text:style-name="al">- projectlocatie: locatie waar het project zal worden ontwikkeld; </text:p>
            <text:p text:style-name="al">- projectontwikkelaar: een rechtspersoon, stichting, vereniging of natuurlijke persoon die een project realiseert of initieert; </text:p>
            <text:p text:style-name="al">- prioriteringsverzoek: verzoek om prioriteit bij de toewijzing van transportcapaciteit als bedoeld in artikel 7.21 van de Systeemcode Elektriciteit 2026;</text:p>
            <text:p text:style-name="al">- projectdossier: geheel van documenten ter onderbouwing van een prioriteringsverzoek en transportverzoek;</text:p>
            <text:p text:style-name="al">- start bouw: de eerste onomkeerbare bouwkundige handeling aan de fundering van de woningen. Sloop, sanering, bouwrijp maken, het verleggen van kabels en leidingen en een symbolische starthandeling gelden niet als start bouw.</text:p>
            <text:p text:style-name="al">- transportcapaciteit: capaciteit voor het transport van elektriciteit op het distributienet;</text:p>
            <text:p text:style-name="al">- transportverzoek: verzoek tot het verzorgen van transport van elektriciteit als bedoeld in artikel 3.46, eerste lid, van de Energiewet;</text:p>
            <text:p text:style-name="al">- volgordelijst: de door de gemeente vastgestelde rangordelijst van woningbouwprojecten conform tabel 3 van bijlage 3 Systeemcode Elektriciteit 2026, waarvoor de gemeente prioriteringsverzoeken indient bij de netbeheerder.</text:p>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p text:style-name="al">a. het uitwerken van de gemeentelijke bevoegdheid tot eerder aanvragen van transportcapaciteit en prioritering zoals aan de gemeente toegewezen in de Systeemcode Elektriciteit 2026;</text:p>
            <text:p text:style-name="al">b. het bijdragen aan de realisatie van woonbehoefte en onderwijshuisvesting in congestiegebieden, in uitvoering van de gemeentelijke zorgplicht voor voldoende woongelegenheid, die de grondslag vormt voor de opname van woonbehoefte en onderwijshuisvesting in categorie 3 van het prioriteringskader van de Systeemcode Elektriciteit 2026;</text:p>
            <text:p text:style-name="al">c. het waarborgen van een transparante, gelijke, objectieve en niet-discriminatoire verdeling van posities op de volgordelijst, in overeenstemming met de Didam-jurisprudentie (ECLI:NL:HR:2021:1778 en ECLI:NL:HR:2024:1661);</text:p>
            <text:p text:style-name="al">d. het beperken van aansprakelijkheidsrisico's voor de gemeente als aanvrager van transportcapaciteit bij de netbeheerder, in het bijzonder het risico van schadevergoedingsclaims wegens ongelijke behandeling van projectontwikkelaars; en</text:p>
            <text:p text:style-name="al">e. het bieden van rechtszekerheid over de wijze waarop de gemeente haar bevoegdheid als aanvrager van prioritering van transportcapaciteit uitoefent.</text:p>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6 september 2026.</text:p>
              </text:list-item>
              <text:list-item text:style-override="id1-3-2-2-5-4">
                <text:number>3.</text:number>
                <text:p text:style-name="al">Opname op de volgordelijst brengt uitsluitend een inspanningsverplichting voor de gemeente met zich mee om het project overeenkomstig deze beleidsregel voor te dragen aan de netbeheerder. Er wordt geen garantie gegeven dat prioritering wordt verleend of transportcapaciteit beschikbaar word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a. een deugdelijke motivering waaruit blijkt dat de gevraagde transportcapaciteit noodzakelijk is voor de taken in de omschrijving van woonbehoefte algemeen en collectief dan wel onderwijshuisvesting, bedoeld in tabel 3 van bijlage 3 van de Systeemcode Elektriciteit 2026;</text:p>
            <text:p text:style-name="al">b. 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p text:style-name="al">c. een deugdelijke motivering waaruit blijkt dat de activiteit op korte termijn, na toekenning van de gevraagde transportcapaciteit en, voor zover van toepassing, na de realisatie van de aansluiting, zal starten;</text:p>
            <text:p text:style-name="al">d. een verklaring dat de bewijsstukken, bedoeld in tabel 4 van bijlage 3 Systeemcode Elektriciteit 2026 compleet zijn;</text:p>
            <text:p text:style-name="al">e. een verklaring dat de bestuursverklaring naar waarheid is ingevuld;</text:p>
            <text:p text:style-name="al">f. instemming met het feit dat de met prioriteit toegekende transportcapaciteit wordt afgenomen als de verklaring niet naar waarheid is ingevuld of als er sprake is van vervalsing van de bewijsstukken genoemd in tabel 4, van bijlage 3 Systeemcode Elektriciteit 2026;</text:p>
            <text:p text:style-name="al">g. als sprake is van kleinschalige onlosmakelijk verbonden activiteiten, een deugdelijke motivering waaruit blijkt dat deze activiteiten nodig zijn om de woonbehoefte te realiseren; en</text:p>
            <text:p text:style-name="al">h. als sprake is van collectieve voorzieningen, een deugdelijke motivering waaruit blijkt dat deze voorzieningen nodig zijn voor de woonfunctie.</text:p>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p text:style-name="al">
            <text:span text:style-name="nadrukvet">Stap 1: start bouw</text:span>
          </text:p>
            <text:p text:style-name="al">Als eerste stap vindt een rangschikkingsplaats op basis van het jaar en de maand van start bouw, waarbij een project hoger wordt gerangschikt als de bouw eerder start. Hierbij moet het jaar en de maand van start bouw voldoende concreet zijn onderbouwd.</text:p>
            <text:p text:style-name="al"/>
            <text:p text:style-name="al">
            <text:span text:style-name="nadrukvet">Stap 2: projectrijpheid</text:span>
          </text:p>
            <text:p text:style-name="al"/>
            <text:p text:style-name="al">Na de rangschikking van stap 1 stelt de gemeente de projectrijpheid van het project vast op basis van de beschikbare documenten in een onderrangorde van één tot en met zeven:</text:p>
            <text:p text:style-name="al"/>
            <text:section text:name="table_id1-3-2-2-9-12" text:style-name="table">
              <text:p text:style-name="table_top"/>
              <table:table table:style-name="tgroup">
                <table:table-column table:style-name="id1-3-2-2-9-12-1-1"/>
                <table:table-column table:style-name="id1-3-2-2-9-12-1-2"/>
                <table:table-header-rows>
                  <table:table-row table:style-name="row">
                    <table:table-cell table:style-name="thead_entry" table:number-rows-spanned="1" table:number-columns-spanned="1">
                      <text:p text:style-name="table_al">
                      <text:span text:style-name="nadrukvet">Rangorde</text:span>:</text:p>
                    </table:table-cell>
                    <table:table-cell table:style-name="thead_entry" table:number-rows-spanned="1" table:number-columns-spanned="1">
                      <text:p text:style-name="table_al">
                      <text:span text:style-name="nadrukvet">Beschikbare documenten:</text:span>
                    </text:p>
                    </table:table-cell>
                  </table:table-row>
                </table:table-header-rows>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vet">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p text:style-name="al">a. de projectlocatie is een transformatielocatie waarbij een onwenselijke activiteit plaatsmaakt; </text:p>
            <text:p text:style-name="al">b. het project bijdraagt aan de gewenste woningmix in de betreffende wijk;</text:p>
            <text:p text:style-name="al">c. het project aantoonbaar bijdraagt aan 'mengen zonder verdringen' en past binnen de gemeentelijke woonprogrammering en geldende prestatieafspraken;</text:p>
            <text:p text:style-name="al">d. het project in een formeel aangewezen gebied Wet bijzondere maatregelen grootstedelijke problematiek aantoonbaar bijdraagt aan de voor dat gebied vastgestelde volkshuisvestelijke en leefbaarheidsopgave;</text:p>
            <text:p text:style-name="al">e. er sprake is van een financiële en programmatische afhankelijkheid van rijkssubsidies die als voorwaarde stellen in een bepaalde fasering een vastgesteld aantal woningen te realiseren.</text:p>
            <text:p text:style-name="al"/>
            <text:p text:style-name="al"/>
            <text:p text:style-name="al">
            <text:span text:style-name="nadrukvet">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Zienswijze</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zijn zienswijze hierop schriftelijk indienen bij de gemeente. Na deze termijn vervalt het recht om een zienswijze in te dienen.</text:p>
              </text:list-item>
              <text:list-item text:style-override="id1-3-2-2-13-3">
                <text:number>2.</text:number>
                <text:p text:style-name="al">Een projectontwikkelaar kan naast de zienswijze zoals bedoeld in het eerste lid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p text:style-name="al">a. de projectontwikkelaar aantoonbaar onjuiste of onvolledige informatie heeft verstrekt;</text:p>
                <text:p text:style-name="al">b. het project naar het oordeel van de gemeente aantoonbaar niet meer voor realisatie in aanmerking komt;</text:p>
                <text:p text:style-name="al">c. het project het realiseren van maatschappelijke opgaven belemmert;</text:p>
                <text:p text:style-name="al">d. de projectontwikkelaar het project heeft gewijzigd en dit een herbeoordeling vergt; </text:p>
                <text:p text:style-name="al">e. het project naar het oordeel van de gemeente onuitvoerbaar is geworden.</text:p>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zienswijzetermijn, bedoeld in artikel 13 is verstreken, dan wel – als tijdig de zienswijze is ingediend – nadat op de zienswijze is beslist.</text:p>
              </text:list-item>
              <text:list-item text:style-override="id1-3-2-2-15-3">
                <text:number>2.</text:number>
                <text:p text:style-name="al">De gemeente spant zich in om de indiening van prioriteringsverzoeken en transportverzoeken af te stemmen met de andere gemeenten binnen het congestiegebied, waarbij rekening wordt gehouden met regionale afspraken over woningbouw, maatschappelijke prioriteiten en beschikbare netcapaciteit. </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bekendmaking.</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bij ruimtelijke besluiten Gemeente Kerkrade.</text:p>
          </text:section>
        </text:section>
        <text:section text:name="regeling-sluiting_id1-3-2-3" text:style-name="regeling-sluiting">
          <text:section text:name="ondertekening_id1-3-2-3-1">
            <text:p><text:span text:style-name="functie">Aldus vastgesteld in de vergadering van 25 augustus 2026.</text:span></text:p>
            <text:p><text:span text:style-name="functie"/></text:p>
            <text:p><text:span text:style-name="functie">De burgemeester,</text:span></text:p>
            <text:p><text:span text:style-name="functie">De secretaris,</text:span></text:p>
          </text:section>
        </text:section>
        <text:section text:name="nota-toelichting_id1-3-2-4" text:style-name="nota-toelichting">
          <text:p text:style-name="kop_level0"><text:span text:style-name="label"/> <text:span text:style-name="nr"/> Toelichting </text:p>
          <text:p text:style-name="al">Toelichting bij het besluit van het college van burgemeester en wethouders van de gemeente Kerkrade tot vaststelling van de Beleidsregels Aanvraag prioriteit transportcapaciteit bij ruimtelijke besluiten Gemeente Kerkrade. </text:p>
          <text:p text:style-name="al"/>
          <text:p text:style-name="al">Algemeen</text:p>
          <text:p text:style-name="al"/>
          <text:p text:style-name="al">Inleiding</text:p>
          <text:p text:style-name="al">Met deze beleidsregels geeft de gemeente Kerkrade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Aanleiding</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p text:style-name="al">1. Netcongestieverzachters — partijen die direct bijdragen aan het vergroten van de beschikbare netcapaciteit;</text:p>
          <text:p text:style-name="al">2. Veiligheid — partijen waarvan het niet aansluiten een directe bedreiging vormt voor de nationale veiligheid of volksgezondheid;</text:p>
          <text:p text:style-name="al">3. Basisbehoeften — partijen die voorzien in een eerste levensbehoefte, waaronder woonbehoefte en onderwijshuisvesting.</text:p>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Doelstelling</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Verhouding tot andere regelgeving</text:p>
          <text:p text:style-name="al">De beleidsregels zijn vastgesteld op grond van:</text:p>
          <text:p text:style-name="al">• Artikel 160, eerste lid, aanhef en onder d, van de Gemeentewet: het college is bevoegd tot privaatrechtelijke rechtshandelingen van de gemeente te besluiten.</text:p>
          <text:p text:style-name="al">• Artikel 4:81 van de Algemene wet bestuursrecht: een bestuursorgaan kan beleidsregels vaststellen met betrekking tot een hem toekomende bevoegdheid.</text:p>
          <text:p text:style-name="al">• De artikelen 7.21 tot en met 7.23, en tabel 3 en 4 van bijlage 3 van de Systeemcode Elektriciteit 2026: het ACM-prioriteringskader stelt eisen aan de verdeling van transportcapaciteit in congestiegebieden en de gemeentelijke rol.</text:p>
          <text:p text:style-name="al">• 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p text:style-name="al"/>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VNG-modelbeleidsregels</text:p>
          <text:p text:style-name="al">Bij het opstellen van deze beleidsregels is gebruik gemaakt van de VNG-modelbeleidsregels aanvraag prioriteit transportcapaciteit woningbouwprojecten. In afwijking van het VNG-model zijn echter ook eigen keuzes gemaakt, die beter aansluiten bij de situatie van de gemeente Kerkrade.</text:p>
          <text:p text:style-name="al"/>
          <text:p text:style-name="al">Inspraak</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Artikelsgewijs</text:p>
          <text:p text:style-name="al">Enkel die bepalingen die verdere toelichting behoeven, worden hieronder nader toegelicht.</text:p>
          <text:p text:style-name="al"/>
          <text:p text:style-name="al">Artikel 1. Definities</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Civielrechtelijke overeenkomst</text:p>
          <text:p text:style-name="al">De definitie van 'civielrechtelijke overeenkomst' volgt de bewijslastcriteria van tabel 4 van bijlage 3 van de Systeemcode Elektriciteit 2026.</text:p>
          <text:p text:style-name="al"/>
          <text:p text:style-name="al">Project</text:p>
          <text:p text:style-name="al">De definitie van ‘project’ volgt tabel 3 van bijlage 3 van de Systeemcode elektriciteit 2026. Naast de functie woonbehoefte omvat de definitie de functie onderwijshuisvesting, die als basisbehoefte eveneens in categorie 3 van het prioriteringskader is opgenomen.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Volgordelijst</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Artikel 2. Toepassingsbereik</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Artikel 3. Doel</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Algemene beginselen van behoorlijk bestuur</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Uitwerking</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Artikel 4. Gelijke behandeling projecten</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Artikel 5. Procedure verzoek opname volgordelijst</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Opname op de volgordelijst betekent uitsluitend dat de gemeente zich inspant om het project overeenkomstig deze beleidsregels voor te dragen aan de netbeheerder. De gemeente beslist niet over de verlening van prioritering of de beschikbaarheid van transportcapaciteit. Deze bevoegdheden berusten bij de netbeheerder op grond van de Energiewet en de Systeemcode Elektriciteit 2026.</text:p>
          <text:p text:style-name="al"/>
          <text:p text:style-name="al">Artikel 6. Opname op de volgordelijst op verzoek projectontwikkelaar</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Aanvraag transportcapaciteit</text:p>
          <text:p text:style-name="al">Een volledig projectdossier bevat voor het onderdeel transportcapaciteit ten minste:</text:p>
          <text:p text:style-name="al">a. naam, contactgegevens en rechtsvorm van de gemeente, dan wel naam, contactgegevens en rechtsvorm van de projectontwikkelaar;</text:p>
          <text:p text:style-name="al">b. omschrijving en locatie van het project, onder vermelding van het type bouw (hoogbouw, laagbouw of een combinatie) en de geografische begrenzing van het projectgebied (bij voorkeur als polygoon);</text:p>
          <text:p text:style-name="al">c. het verwachte totale aantal en type woningen (sociaal, midden huur, koop);</text:p>
          <text:p text:style-name="al">d. de verwachte elektrische belasting van het project, omvattende:</text:p>
          <text:p text:style-name="al">1 het aantal en de grootte (doorlaatwaarde) van de benodigde aansluitingen, uitgesplitst naar wooneenheden, collectieve voorzieningen en onlosmakelijk verbonden activiteiten;</text:p>
          <text:p text:style-name="al">2 de op planniveau gehanteerde wijze van verwarmen, als meest bepalende factor in de netbelasting;</text:p>
          <text:p text:style-name="al">3 de gewenste datum van de definitieve aansluitingen, uitgesplitst per projectfase en met een maximale loopduur van tien jaar na datum van indiening.</text:p>
          <text:p text:style-name="al"/>
          <text:p text:style-name="al">Aanvragen van prioritering volgens het prioriteringskader</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p text:style-name="al">1. Bestuursverklaring (zie artikel 5);</text:p>
          <text:p text:style-name="al">2. Civiele overeenkomst gemeente–ontwikkelaar (primair) óf omgevingsplan (fallback);</text:p>
          <text:p text:style-name="al">3. Optioneel: aanvullende bestuursverklaring (artikel 7.21, vierde lid, van de Systeemcode Elektriciteit 2026) + bewijsstuk bij kleinschalige activiteiten/collectieve voorzieningen.</text:p>
          <text:p text:style-name="al"/>
          <text:p text:style-name="al">Woningbouw — collectieve woonvormen:</text:p>
          <text:p text:style-name="al">1. Bestuursverklaring (zie artikel 5);</text:p>
          <text:p text:style-name="al">2. Overeenkomst over collectieve woonvorm (primair) óf omgevingsplan (fallback).</text:p>
          <text:p text:style-name="al"/>
          <text:p text:style-name="al">Verder is van belang:</text:p>
          <text:p text:style-name="al">1. 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p text:style-name="al">2. Een verklaring afgegeven door de projectontwikkelaar over dat hij instemt met de op de procedure van toepassing zijnde rechtsbescherming, en dat zij hierbij expliciet akkoord gaat met de vervaltermijnen conform artikel 13; </text:p>
          <text:p text:style-name="al">3. Een verklaring dat het gaat om een inspanningsverplichting van de gemeente tot het aanvragen van prioritering en transportcapaciteit, niet een resultaatsverplichting; en</text:p>
          <text:p text:style-name="al">4. 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p text:style-name="al"/>
          <text:p text:style-name="al">Het projectdossier wordt ingediend via een mail aan bestuur@Kerkrade.nl of schriftelijk per post aan:</text:p>
          <text:p text:style-name="al"/>
          <text:p text:style-name="al">Gemeente Kerkrade</text:p>
          <text:p text:style-name="al">Postbus 21000</text:p>
          <text:p text:style-name="al">6369 ZG Kerkrade. </text:p>
          <text:p text:style-name="al"/>
          <text:p text:style-name="al">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Artikel 8. Bestuursverklaring</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Artikel 9. Rangordebepaling volgordelijst</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benoemde achtereenvolgende stappen. Elke volgende stap is uitsluitend van toepassing wanneer de voorgaande stap geen onderscheid oplevert.</text:p>
          <text:p text:style-name="al"/>
          <text:p text:style-name="al">Stap 1 – Start bouw</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Stap 2- Projectrijpheid</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p text:style-name="al">Stap 3 – Maatschappelijk belang</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text:p>
          <text:p text:style-name="al"/>
          <text:p text:style-name="al">Stap 4 – Datum van oplevering</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Artikel 10. Loting bij gelijke rangordebepaling volgordelijst</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Artikel 12. Bekendmaking volgordelijst</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De volgordelijst wordt vastgesteld door het college. Opname van een project op de volgordelijst vindt uitsluitend plaats nadat het college daarover heeft besloten en de bestuursverklaring heeft vastgesteld. Daarmee wordt geborgd dat uitsluitend projecten worden voorgedragen die voldoen aan de vereisten van de Systeemcode Elektriciteit 2026.</text:p>
          <text:p text:style-name="al"/>
          <text:p text:style-name="al">Artikel 13. Zienswijze</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een zienswijzeprocedure te creëren. </text:p>
          <text:p text:style-name="al"/>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in het bijzonder de deadline van 1 oktober 2026, een compacte procedure vereist die tijdige indiening van prioriteringsverzoeken bij de netbeheerder niet in gevaar brengt. Hierdoor krijgen aanvragers een concrete termijn om hun positie te beoordelen en zo nodig hun zienswijze kenbaar te maken, zonder dat de procedure onnodig lang blokkerende werking heeft op de indiening bij de netbeheerder. Artikel 13, eerste lid, borgt die standstill.</text:p>
          <text:p text:style-name="al"/>
          <text:p text:style-name="al">Het eerste en tweede lid introduceren een contractuele vervaltermijn voor twee onderscheiden escalatiemogelijkheden: de zienswijze bij de gemeente en de kortgedingprocedure bij de civiele rechter. De mogelijkheid van een zienswijze indienen bij de gemeente vervalt tien kalenderdagen na bekendmaking van de volgordelijst, tien kalenderdagen hierna vervalt ook de mogelijkheid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Artikel 14. Wijziging en intrekking van de volgordepositie</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Artikel 15. Indienen verzoek conform volgordelijst</text:p>
          <text:p text:style-name="al">Het indienen van de transportverzoeken en prioriteringsverzoeken vormt het sluitstuk van een zorgvuldige selectieprocedure door de gemeente. Dit indienen vindt dan ook niet plaats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990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Kerkrade</meta:user-defined>
    <meta:user-defined meta:name="OVERHEID.Informatietype/DC.type">officiële publicatie</meta:user-defined>
    <meta:user-defined meta:name="OVERHEIDop.Rubriek/DC.type">beleidsregel</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van de Algemene wet bestuursrecht]|[1.0:c:BWBR0005537&amp;artikel=4%3A81&amp;g=2026-08-15</meta:user-defined>
    <meta:user-defined meta:name="DC.source">Systeemcode elektriciteit 2026]|[1.0:c:BWBR0052336&amp;g=2026-07-09</meta:user-defined>
    <meta:user-defined meta:name="OVERHEIDop.referentienummer">26n00556</meta:user-defined>
    <meta:user-defined meta:name="DCTERMS.alternative">Beleidsregels Aanvraag prioriteit transportcapaciteit bij ruimtelijke besluiten Gemeente Kerkrade</meta:user-defined>
    <dc:language>nl</dc:language>
    <meta:user-defined meta:name="OVERHEIDop.locatietype/OVERHEIDop.gebiedsmarkering">Gemeente</meta:user-defined>
    <meta:user-defined meta:name="DC.title">Beleidsregels Aanvraag prioriteit transportcapaciteit bij ruimtelijke besluiten</meta:user-defined>
    <meta:user-defined meta:name="DCTERMS.W3CDTF/DCTERMS.available">2026-08-25</meta:user-defined>
    <meta:user-defined meta:name="DCTERMS.W3CDTF/OVERHEIDop.jaargang">2026</meta:user-defined>
    <meta:user-defined meta:name="OVERHEIDop.publicationIssue">399084</meta:user-defined>
    <meta:user-defined meta:name="OVERHEIDop.betreftRegeling">CVDR765766_1</meta:user-defined>
    <meta:user-defined meta:name="xs:date/OVERHEIDop.startdatum">2026-08-25</meta:user-defined>
    <meta:user-defined meta:name="OVERHEIDop.GmbID/DC.identifier">gmb-2026-399084</meta:user-defined>
    <meta:user-defined meta:name="OVERHEIDop.versieInformatie"/>
  </office:meta>
</office:document-meta>
</file>