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62500263, Gesina van der Molenstraat 13, 2642 CV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het plaatsen van een airco buiten unit aan de achtergevel</text:p>
            <text:p text:style-name="common-al">DSO-Verzoeknummer: 2026062500263</text:p>
            <text:p text:style-name="common-al">Locatie: Gesina van der Molenstraat 13, 2642 CV Pijnacker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Datum besluit: 20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62500263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9908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8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8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78954</meta:user-defined>
    <meta:user-defined meta:name="DCTERMS.abstract">het plaatsen van een airco buiten unit aan de achter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omgevingsvergunning: 2026062500263, Gesina van der Molenstraat 13, 2642 CV Pijnack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83</meta:user-defined>
    <meta:user-defined meta:name="OVERHEIDop.GmbID/DC.identifier">gmb-2026-399083</meta:user-defined>
    <meta:user-defined meta:name="OVERHEIDop.versieInformatie"/>
  </office:meta>
</office:document-meta>
</file>