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het installeren van een nieuwe verwarming, Kerkplein 4 7431EE Diepenveen, [Diepenveen A 6024] Diepenveen A 6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e besluitdatum wordt: </text:span>08-10-2026</text:p>
            <text:p text:style-name="common-al">
            <text:span text:style-name="nadrukvet">Locatie:</text:span> Kerkplein 4 7431EE Diepenveen, [Diepenveen A 6024] Diepenveen A 6024 </text:p>
            <text:p text:style-name="common-al">
            <text:span text:style-name="nadrukvet">Zaakomschrijving:</text:span> het installeren van een nieuwe verwarming</text:p>
            <text:p text:style-name="common-al">
            <text:span text:style-name="nadrukvet">Zaaknummer:</text:span> Z2026-00006502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Rijksmonumentenactiviteit met betrekking tot een gebouwd of aangelegd monument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Deventer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6502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9907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7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7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6502</meta:user-defined>
    <meta:user-defined meta:name="DCTERMS.abstract">het installeren van een nieuwe verwarm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en beslistermijn omgevingsvergunning, het installeren van een nieuwe verwarming, Kerkplein 4 7431EE Diepenveen, [Diepenveen A 6024] Diepenveen A 6024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74</meta:user-defined>
    <meta:user-defined meta:name="OVERHEIDop.GmbID/DC.identifier">gmb-2026-399074</meta:user-defined>
    <meta:user-defined meta:name="OVERHEIDop.versieInformatie"/>
  </office:meta>
</office:document-meta>
</file>