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8ca7668e-8a7a-455e-992f-3bc355c6d774.png" manifest:media-type="image/png"/>
  <manifest:file-entry manifest:full-path="Pictures/Afbeelding2i312367fa-0586-410c-8bff-06f3cbcb53c3.jpg" manifest:media-type="image/x-eps"/>
  <manifest:file-entry manifest:full-path="Pictures/Afbeelding3ia5a4332b-a362-47ba-9276-4e0dea82a70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text:list-style style:name="id1-3-2-2-1-20-5">
      <text:list-level-style-bullet text:bullet-char="•" text:level="1">
        <style:list-level-properties text:min-label-width="10mm"/>
      </text:list-level-style-bullet>
    </text:list-style>
    <text:list-style style:name="id1-3-2-2-1-20-6">
      <text:list-level-style-bullet text:bullet-char="•" text:level="1">
        <style:list-level-properties text:min-label-width="10mm"/>
      </text:list-level-style-bullet>
    </text:list-style>
    <text:list-style style:name="id1-3-2-2-1-20-7">
      <text:list-level-style-bullet text:bullet-char="•" text:level="1">
        <style:list-level-properties text:min-label-width="10mm"/>
      </text:list-level-style-bullet>
    </text:list-style>
    <text:list-style style:name="id1-3-2-2-1-20-8">
      <text:list-level-style-bullet text:bullet-char="•" text:level="1">
        <style:list-level-properties text:min-label-width="10mm"/>
      </text:list-level-style-bullet>
    </text:list-style>
    <text:list-style style:name="id1-3-2-2-1-20-9">
      <text:list-level-style-bullet text:bullet-char="•" text:level="1">
        <style:list-level-properties text:min-label-width="10mm"/>
      </text:list-level-style-bullet>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1-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1-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1-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1-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1-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3-1-3">
      <text:list-level-style-bullet text:bullet-char="-" text:level="1">
        <style:list-level-properties text:min-label-width="10mm"/>
      </text:list-level-style-bullet>
    </text:list-style>
    <text:list-style style:name="id1-3-2-2-1-21-3-3-1-3-1">
      <text:list-level-style-bullet text:bullet-char="-" text:level="1">
        <style:list-level-properties text:min-label-width="10mm"/>
      </text:list-level-style-bullet>
    </text:list-style>
    <text:list-style style:name="id1-3-2-2-1-21-3-3-1-3-2">
      <text:list-level-style-bullet text:bullet-char="-" text:level="1">
        <style:list-level-properties text:min-label-width="10mm"/>
      </text:list-level-style-bullet>
    </text:list-style>
    <text:list-style style:name="id1-3-2-2-1-21-3-3-1-3-3">
      <text:list-level-style-bullet text:bullet-char="-" text:level="1">
        <style:list-level-properties text:min-label-width="10mm"/>
      </text:list-level-style-bullet>
    </text:list-style>
    <text:list-style style:name="id1-3-2-2-1-21-3-3-1-3-4">
      <text:list-level-style-bullet text:bullet-char="-" text:level="1">
        <style:list-level-properties text:min-label-width="10mm"/>
      </text:list-level-style-bullet>
    </text:list-style>
    <text:list-style style:name="id1-3-2-2-1-21-3-3-1-3-5">
      <text:list-level-style-bullet text:bullet-char="-" text:level="1">
        <style:list-level-properties text:min-label-width="10mm"/>
      </text:list-level-style-bullet>
    </text:list-style>
    <text:list-style style:name="id1-3-2-2-1-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1-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1-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1-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1-4-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1-4-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4-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4-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9">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9-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9-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Collegebesluit beleid stoepladen</text:p>
      <text:section text:name="regeling_id1-3-2" text:style-name="regeling">
        <text:section text:name="aanhef_id1-3-2-1" text:style-name="aanhef">
          <text:section text:name="preambule_id1-3-2-1-1" text:style-name="preambule">
            <text:p text:style-name="al">Burgemeester en wethouders van Veenendaal;</text:p>
            <text:p text:style-name="al"/>
            <text:p text:style-name="al">Gelezen het voorstel van 9-6-2026,</text:p>
            <text:p text:style-name="al"/>
            <text:p text:style-name="al">
            <text:span text:style-name="nadrukvet">Besluit</text:span>
          </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1.</text:number>
                <text:p text:style-name="al">In de Visie openbare laadinfrastructuur 2030 gemeente Veenendaal in paragraaf 5.1 bladzijde 14 de tekst </text:p>
              </text:list-item>
            </text:list>
            <text:p text:style-name="al">
            <text:span text:style-name="nadrukcur">“Verlengd private aansluiting (VPA)</text:span>
          </text:p>
            <text:p text:style-name="al">
            <text:span text:style-name="nadrukcur">Bewoners met een elektrische auto zonder parkeergelegenheid op eigen terrein kunnen enkel</text:span>
            <text:span text:style-name="nadrukcur">gebruik maken van laadpalen in de openbare ruimte, of private laadpalen die zijn opengesteld</text:span>
            <text:span text:style-name="nadrukcur">voor derden. Zij mogen echter geen gebruik maken van private aansluitingen terwijl er op</text:span>
            <text:span text:style-name="nadrukcur">openbaar terrein is geparkeerd. De gemeente Veenendaal staat verlengd private aansluitingen vanaf een woning (VPA) hiermee niet toe. </text:span>
          </text:p>
            <text:p text:style-name="al">
            <text:span text:style-name="nadrukcur">Bij een VPA bevindt de laadlocatie zich in de publieke ruimte en het laadpunt wordt gevoed via een kabel (onder de grond, in een kabelgoot of boven de grond / op de stoep) die op een private netaansluiting van een woonhuis (of bedrijfspand) is aangesloten. VPA’s brengen verschillende nadelen met zich mee die in bijlage III uitgewerkt zijn</text:span>
          </text:p>
            <text:p text:style-name="al">
            <text:span text:style-name="nadrukcur">De nadelen maken dat de NAL landelijk het advies heeft gegeven om VPA’s vanaf een woning niet toe te staan. Dit advies nemen we over. </text:span>
          </text:p>
            <text:p text:style-name="al">
            <text:span text:style-name="nadrukcur">Parkeren en opladen in eigen (voor)tuin mag in Veenendaal, mits passend binnen de eisen voor het aanleggen van een uitrit volgens het Omgevingsplan (voorheen APV).”</text:span>
          </text:p>
            <text:p text:style-name="al"/>
            <text:p text:style-name="al">te vervangen door </text:p>
            <text:p text:style-name="al">
            <text:span text:style-name="nadrukcur">“ Stoepladen (verlengd private aansluiting)</text:span>
          </text:p>
            <text:p text:style-name="al">
            <text:span text:style-name="nadrukcur">Het plaatsen van publieke laadpalen zal binnenkort stagneren vanwege netcongestie. Voor plaatsing van nieuwe publieke laadpalen kan volgens het prioriteringskader van de ACM vanaf 1 juli 2026 geen elektriciteitsaansluiting meer gekregen worden. Daarom gaat gemeente Veenendaal stoepladen toestaan. Dit houdt in dat bewoners zonder een parkeerplaats op eigen terrein, hun auto die geparkeerd staat op een publieke parkeerplaats, kunnen opladen vanaf hun woning. De laadkabel mag daarbij over het trottoir of door een groenstrook liggen. De gemeente gaat geen groenstroken of bomen verwijderen om ruimte te creëren voor stoepladen. De juridische aansprakelijkheid voor een veilig en toegankelijk trottoir ligt conform het Burgerlijk wetboek bij de eigenaar van de kabel.</text:span>
          </text:p>
            <text:p text:style-name="al">
            <text:span text:style-name="nadrukcur">De gemeente mag als eigenaar van de openbare ruimte altijd aanpassingen verrichten in de openbare ruimte. Ook als die aanpassingen ertoe leiden dat stoepladen niet meer mogelijk is. Stoepladen is een gunst richting bewoners, maar geen recht. </text:span>
          </text:p>
            <text:p text:style-name="al">
            <text:span text:style-name="nadrukcur">De voorwaarden zijn uitgewerkt in de bijlage III over stoepladen en de regels worden juridisch geborgd in het Omgevingsplan.</text:span>
          </text:p>
            <text:p text:style-name="al"/>
            <text:list text:style-name="id1-3-2-2-1-15">
              <text:list-item text:style-override="id1-3-2-2-1-15-1">
                <text:number>2.</text:number>
                <text:p text:style-name="al">In de Visie openbare laadinfrastructuur 2030 gemeente Veenendaal bladzijde 32 tot en met 35 bijlage III Afweging niet toestaan laden vanaf de woning op een publieke parkeerplaats, te vervangen door de tekst</text:p>
              </text:list-item>
            </text:list>
            <text:p text:style-name="al"/>
            <text:p text:style-name="al">
            <text:span text:style-name="nadrukvet">Bijlage III Voorwaarden stoepladen</text:span>
          </text:p>
            <text:p text:style-name="al">Het college wil duidelijkheid verschaffen over de voorwaarden, criteria en condities die van toepassing zijn op het gebruik van verlengde private aansluitingen (VPA’s) voor het opladen van elektrische voertuigen vanaf een publieke parkeerplaats (kort gezegd stoepladen). Bij dit beleid stoepladen zijn de volgende overwegingen meegenomen:</text:p>
            <text:p text:style-name="al"/>
            <text:list text:style-name="id1-3-2-2-1-20">
              <text:list-item text:style-override="id1-3-2-2-1-20-1">
                <text:number>•</text:number>
                <text:p text:style-name="al">er zijn volop ontwikkelingen op het gebied van elektrisch rijden en laadinfrastructuur en een verlengde private aansluiting is in sommige gevallen aanvaardbaar en daarmee een mogelijkheid om te voorzien in de behoefte om elektrische voertuigen op te laden;</text:p>
              </text:list-item>
              <text:list-item text:style-override="id1-3-2-2-1-20-2">
                <text:number>•</text:number>
                <text:p text:style-name="al">er zijn tal van ontwikkelingen op het gebied van de energie-infrastructuur die het wenselijk maken stoepladen toe te staan. De gemeente kan de publieke laadinfrastructuur niet verder uit breiden vanwege het prioriteringskader netcongestie. Dit maakt het nodig te zoeken naar laadmogelijkheden vanaf bestaande aansluitingen. </text:p>
              </text:list-item>
              <text:list-item text:style-override="id1-3-2-2-1-20-3">
                <text:number>•</text:number>
                <text:p text:style-name="al">Dit beleid biedt daarnaast geen soelaas voor bewoners die een onvoldoende zware netaansluiting hebben om te laden vanaf de eigen aansluiting. Ook zij lopen aan tegen de beperkingen van het prioriteringskader netcongestie.</text:p>
              </text:list-item>
              <text:list-item text:style-override="id1-3-2-2-1-20-4">
                <text:number>•</text:number>
                <text:p text:style-name="al">Er wordt voor gekozen geen regels op te nemen over niet-laden tussen 16 en 21 uur (de netcongestietijden). Dit is niet handhaafbaar en vanuit het rijk en de netbeheerders wordt middels communicatie en tariefstructuren reeds gestuurd op het vermijden van de piektijden;</text:p>
              </text:list-item>
              <text:list-item text:style-override="id1-3-2-2-1-20-5">
                <text:number>•</text:number>
                <text:p text:style-name="al">het trottoir is in eerste instantie het domein van de voetganger en het gebruik van een verlengde private aansluiting mag niet leiden tot gevaar of hinder voor mensen op de stoep. </text:p>
              </text:list-item>
              <text:list-item text:style-override="id1-3-2-2-1-20-6">
                <text:number>•</text:number>
                <text:p text:style-name="al">er is een afweging gemaakt tussen de verschillende veilige alternatieven die op dit moment beschikbaar zijn, en er is een keuze gemaakt voor de kabelmat en de platte laadkabel om het stoepladen op een veilige manier te laten verlopen. Conform het burgerlijk wetboek ligt de verantwoordelijkheid voor een veilig en toegankelijk trottoir bij de stoeplader;</text:p>
              </text:list-item>
              <text:list-item text:style-override="id1-3-2-2-1-20-7">
                <text:number>•</text:number>
                <text:p text:style-name="al">Over de toegankelijkheid van de openbare ruimte is overleg gevoerd met de adviesraad sociaal domein (i.o.); en de keuze voor de kabelmat en platte laadkabel is voor de adviesraad een acceptabele keuze;</text:p>
              </text:list-item>
              <text:list-item text:style-override="id1-3-2-2-1-20-8">
                <text:number>•</text:number>
                <text:p text:style-name="al">Omdat de ontwikkelingen rond de ontwikkeling van het elektrisch rijden én rond de energie-infrastructuur snel gaan wordt dit beleid in 2030 geëvalueerd en indien nodig herzien.</text:p>
              </text:list-item>
              <text:list-item text:style-override="id1-3-2-2-1-20-9">
                <text:number>•</text:number>
                <text:p text:style-name="al">Deze bijlage heeft geen juridische werking. De juridische borging zal plaatsvinden via het Omgevingsplan wat eind 2026 wordt vastgesteld door de gemeenteraad van Veenendaal.</text:p>
                <text:p text:style-name="al"/>
              </text:list-item>
            </text:list>
            <text:list text:style-name="id1-3-2-2-1-21">
              <text:list-item text:style-override="id1-3-2-2-1-21-1">
                <text:number>1.</text:number>
                <text:p text:style-name="al">
                <text:span text:style-name="nadrukvet">Begripsbepaling</text:span>
              </text:p>
                <text:list text:style-name="id1-3-2-2-1-21-1-3">
                  <text:list-item text:style-override="id1-3-2-2-1-21-1-3-1">
                    <text:number>a.</text:number>
                    <text:p text:style-name="al">elektrisch voertuig: elk voertuig dat op de openbare weg mag rijden, geheel of gedeeltelijk op elektriciteit kan rijden en voorzien is van een stekker om op te laden;</text:p>
                  </text:list-item>
                  <text:list-item text:style-override="id1-3-2-2-1-21-1-3-2">
                    <text:number>b.</text:number>
                    <text:p text:style-name="al">verlengde private aansluiting (VPA): particuliere netaansluiting die wordt gebruikt voor het opladen van een elektrisch voertuig op een openbare parkeerplaats met een laadkabel vanaf particulier terrein;</text:p>
                  </text:list-item>
                  <text:list-item text:style-override="id1-3-2-2-1-21-1-3-3">
                    <text:number>c.</text:number>
                    <text:p text:style-name="al">stoepladen: het laden van een elektrisch voertuig op een openbare parkeerplaats met een laadkabel vanaf particulier terrein; </text:p>
                  </text:list-item>
                  <text:list-item text:style-override="id1-3-2-2-1-21-1-3-4">
                    <text:number>d.</text:number>
                    <text:p text:style-name="al">gebruiker: de gebruiker van de verlengde private aansluiting;</text:p>
                  </text:list-item>
                  <text:list-item text:style-override="id1-3-2-2-1-21-1-3-5">
                    <text:number>e.</text:number>
                    <text:p text:style-name="al">laadkabel: fysieke verbinding tussen het laadpunt en het elektrische voertuig bestemd voor de overbrenging van elektrische energie, zoals geleverd bij de auto of gelijkwaardig daaraan;</text:p>
                  </text:list-item>
                  <text:list-item text:style-override="id1-3-2-2-1-21-1-3-6">
                    <text:number>f.</text:number>
                    <text:p text:style-name="al">opladen: het gedurende een aaneengesloten periode overbrengen van elektrische energie van een laadpunt naar een elektrische auto;</text:p>
                  </text:list-item>
                  <text:list-item text:style-override="id1-3-2-2-1-21-1-3-7">
                    <text:number>g.</text:number>
                    <text:p text:style-name="al">kabelmat: mat bedoeld om kabels veilig af te dekken in de openbare ruimte;</text:p>
                  </text:list-item>
                  <text:list-item text:style-override="id1-3-2-2-1-21-1-3-8">
                    <text:number>h.</text:number>
                    <text:p text:style-name="al">platte laadkabel: laadkabel met een maximale dikte van 5 mm;</text:p>
                  </text:list-item>
                  <text:list-item text:style-override="id1-3-2-2-1-21-1-3-9">
                    <text:number>i.</text:number>
                    <text:p text:style-name="al">Omgevingsplan: Omgevingsplan gemeente Veenendaal.</text:p>
                  </text:list-item>
                </text:list>
              </text:list-item>
              <text:list-item text:style-override="id1-3-2-2-1-21-2">
                <text:number>2.</text:number>
                <text:p text:style-name="al">
                <text:span text:style-name="nadrukvet">Algemene eisen om te mogen stoepladen</text:span>
              </text:p>
                <text:list text:style-name="id1-3-2-2-1-21-2-3">
                  <text:list-item text:style-override="id1-3-2-2-1-21-2-3-1">
                    <text:number>1.</text:number>
                    <text:p text:style-name="al">De eigenaar van de verlengde private aansluiting beschikt niet over een parkeerplaats op eigen terrein.</text:p>
                  </text:list-item>
                  <text:list-item text:style-override="id1-3-2-2-1-21-2-3-2">
                    <text:number>2.</text:number>
                    <text:p text:style-name="al">Het oplaadpunt dat wordt gebruikt voor het opladen van een elektrisch voertuig op een openbare parkeerplaats, bevindt zich op het eigen, particuliere terrein van de gebruiker/bezitter van de verlengde private aansluiting.</text:p>
                  </text:list-item>
                  <text:list-item text:style-override="id1-3-2-2-1-21-2-3-3">
                    <text:number>3.</text:number>
                    <text:p text:style-name="al">Een gebruiker mag alleen stoepladen indien de laadkabel maximaal 5 meter openbaar terrein overbrugt.</text:p>
                  </text:list-item>
                  <text:list-item text:style-override="id1-3-2-2-1-21-2-3-4">
                    <text:number>4.</text:number>
                    <text:p text:style-name="al">Gebruikers leven de geldende parkeerregels na. Men kan door het gebruik van een verlengde private aansluiting geen rechten ontlenen op een specifieke openbare parkeerplaats bij huis om daar op te laden. Ook andere mensen mogen daar hun auto parkeren.</text:p>
                  </text:list-item>
                  <text:list-item text:style-override="id1-3-2-2-1-21-2-3-5">
                    <text:number>5.</text:number>
                    <text:p text:style-name="al">Het gebruik van een verlengde private aansluiting is toegestaan met een standaard laadkabel plus kabelmat of met een platte laadkabel (en niet met alternatieven als een kabelgoot, een kabelarm of een kabelbrug).</text:p>
                  </text:list-item>
                  <text:list-item text:style-override="id1-3-2-2-1-21-2-3-6">
                    <text:number>6.</text:number>
                    <text:p text:style-name="al">Indien de gemeente als eigenaar van de openbare ruimte werkzaamheden wil verrichten in of aan de openbare ruimte worden instructies onmiddellijk opgevolgd, zodat het stoepladen het beheer van de openbare ruimte niet hindert.</text:p>
                  </text:list-item>
                </text:list>
              </text:list-item>
              <text:list-item text:style-override="id1-3-2-2-1-21-3">
                <text:number>3.</text:number>
                <text:p text:style-name="al">
                <text:span text:style-name="nadrukvet">Meldingsplicht</text:span>
              </text:p>
                <text:list text:style-name="id1-3-2-2-1-21-3-3">
                  <text:list-item text:style-override="id1-3-2-2-1-21-3-3-1">
                    <text:number>1.</text:number>
                    <text:p text:style-name="al">Indien een gebruiker wil gaan stoepladen dient een melding gedaan te worden via het Omgevingsloket van gemeente Veenendaal, waarbij de volgende gegevens worden gemeld:</text:p>
                    <text:list text:style-name="id1-3-2-2-1-21-3-3-1-3">
                      <text:list-item text:style-override="id1-3-2-2-1-21-3-3-1-3-1">
                        <text:number>-</text:number>
                        <text:p text:style-name="al">Naam</text:p>
                      </text:list-item>
                      <text:list-item text:style-override="id1-3-2-2-1-21-3-3-1-3-2">
                        <text:number>-</text:number>
                        <text:p text:style-name="al">Adres</text:p>
                      </text:list-item>
                      <text:list-item text:style-override="id1-3-2-2-1-21-3-3-1-3-3">
                        <text:number>-</text:number>
                        <text:p text:style-name="al">Adres waarop het laadpunt is geïnstalleerd</text:p>
                      </text:list-item>
                      <text:list-item text:style-override="id1-3-2-2-1-21-3-3-1-3-4">
                        <text:number>-</text:number>
                        <text:p text:style-name="al">Mailadres</text:p>
                      </text:list-item>
                      <text:list-item text:style-override="id1-3-2-2-1-21-3-3-1-3-5">
                        <text:number>-</text:number>
                        <text:p text:style-name="al">Mobiel telefoonnummer</text:p>
                      </text:list-item>
                    </text:list>
                  </text:list-item>
                </text:list>
              </text:list-item>
              <text:list-item text:style-override="id1-3-2-2-1-21-4">
                <text:number>4.</text:number>
                <text:p text:style-name="al">
                <text:span text:style-name="nadrukvet">Algemene eisen voor het gebruik van de verlengde private aansluiting</text:span>
              </text:p>
                <text:list text:style-name="id1-3-2-2-1-21-4-3">
                  <text:list-item text:style-override="id1-3-2-2-1-21-4-3-1">
                    <text:number>1.</text:number>
                    <text:p text:style-name="al">De laadkabel en de kabelmat mogen alleen in de openbare ruimte liggen tijdens het laden van het voertuig.</text:p>
                  </text:list-item>
                  <text:list-item text:style-override="id1-3-2-2-1-21-4-3-2">
                    <text:number>2.</text:number>
                    <text:p text:style-name="al">Tijdens de nachtelijke uren van 23.00 tot 07.00 uur mag de kabel blijven liggen en hoeft de kabel niet verwijderd te worden.</text:p>
                  </text:list-item>
                  <text:list-item text:style-override="id1-3-2-2-1-21-4-3-3">
                    <text:number>3.</text:number>
                    <text:p text:style-name="al">Gebruikers dekken de laadkabel over de gehele breedte van de stoep af, door een kabelmat die voldoet aan de onder d. gestelde eisen, of maken gebruik van een platte laadkabel die voldoet aan de onder e. gestelde eisen.</text:p>
                  </text:list-item>
                  <text:list-item text:style-override="id1-3-2-2-1-21-4-3-4">
                    <text:number>4.</text:number>
                    <text:p text:style-name="al">Gebruikers leggen de laadkabel en kabelmat niet over een rijbaan of fietspad.</text:p>
                  </text:list-item>
                  <text:list-item text:style-override="id1-3-2-2-1-21-4-3-5">
                    <text:number>5.</text:number>
                    <text:p text:style-name="al">Gebruikers leggen de laadkabel en kabelmat strak en vlak en veroorzaken geen hinder of gevaar.</text:p>
                  </text:list-item>
                  <text:list-item text:style-override="id1-3-2-2-1-21-4-3-6">
                    <text:number>6.</text:number>
                    <text:p text:style-name="al">Gebruikers zorgen ervoor dat laadkabels elkaar niet kruisen.</text:p>
                  </text:list-item>
                  <text:list-item text:style-override="id1-3-2-2-1-21-4-3-7">
                    <text:number>7.</text:number>
                    <text:p text:style-name="al">Gebruikers leggen de laadkabel haaks over de stoep en overbruggen maximaal 5 meter openbare ruimte.</text:p>
                  </text:list-item>
                  <text:list-item text:style-override="id1-3-2-2-1-21-4-3-8">
                    <text:number>8.</text:number>
                    <text:p text:style-name="al">De gebruiker is aansprakelijk voor eventuele schade door het gebruik van de VPA bijvoorbeeld voor ongelukken veroorzaakt door de gebruikte kabel of kabelmat.</text:p>
                  </text:list-item>
                </text:list>
              </text:list-item>
            </text:list>
            <text:p text:style-name="al">
            <draw:frame><draw:text-box><text:section text:name="plaatje_id1-3-2-2-1-22-1" text:style-name="plaatje">
              <text:p text:style-name="illustratie_id1-3-2-2-1-22-1-1"><draw:frame draw:style-name="illustratie_id1-3-2-2-1-22-1-1" text:anchor-type="paragraph" svg:width="152.82208588957056mm" svg:height="235mm"><draw:image xlink:href="Pictures/Afbeelding1i8ca7668e-8a7a-455e-992f-3bc355c6d774.png" xlink:type="simple"/></draw:frame></text:p>
            </text:section></draw:text-box></draw:frame>
          </text:p>
            <text:p text:style-name="al"/>
            <text:list text:style-name="id1-3-2-2-1-24">
              <text:list-item text:style-override="id1-3-2-2-1-24-1">
                <text:number>5.</text:number>
                <text:p text:style-name="al">
                <text:span text:style-name="nadrukvet">Eisen aan de laadkabel en kabelmat:</text:span>
              </text:p>
                <text:list text:style-name="id1-3-2-2-1-24-1-3">
                  <text:list-item text:style-override="id1-3-2-2-1-24-1-3-1">
                    <text:number>1.</text:number>
                    <text:p text:style-name="al">De kabelmat heeft een antislipprofiel en/of is gemaakt van antislipmateriaal.</text:p>
                  </text:list-item>
                  <text:list-item text:style-override="id1-3-2-2-1-24-1-3-2">
                    <text:number>2.</text:number>
                    <text:p text:style-name="al">De kabelmat kan niet opwaaien.</text:p>
                  </text:list-item>
                  <text:list-item text:style-override="id1-3-2-2-1-24-1-3-3">
                    <text:number>3.</text:number>
                    <text:p text:style-name="al">De kabelmat heeft een maximale dikte van vijf millimeter.</text:p>
                  </text:list-item>
                  <text:list-item text:style-override="id1-3-2-2-1-24-1-3-4">
                    <text:number>4.</text:number>
                    <text:p text:style-name="al">De kabelmat heeft (reflecterende) geel-zwarte strepen als markering van de langste zijden van de mat of de zijden van de mat die door bijvoorbeeld voetgangers worden gebruikt.</text:p>
                  </text:list-item>
                  <text:list-item text:style-override="id1-3-2-2-1-24-1-3-5">
                    <text:number>5.</text:number>
                    <text:p text:style-name="al">De laadkabel heeft een CE-markering, is ononderbroken en niet beschadigd.</text:p>
                  </text:list-item>
                </text:list>
              </text:list-item>
            </text:list>
            <text:p text:style-name="al"/>
            <text:p text:style-name="al">Voorbeeld van een geschikte laadmat:</text:p>
            <text:p text:style-name="al">
            <draw:frame><draw:text-box><text:section text:name="plaatje_id1-3-2-2-1-27-1" text:style-name="plaatje">
              <text:p text:style-name="illustratie_id1-3-2-2-1-27-1-1"><draw:frame draw:style-name="illustratie_id1-3-2-2-1-27-1-1" text:anchor-type="paragraph" svg:width="153mm" svg:height="82.8509433962264mm"><draw:image xlink:href="Pictures/Afbeelding2i312367fa-0586-410c-8bff-06f3cbcb53c3.jpg" xlink:type="simple"/></draw:frame></text:p>
            </text:section></draw:text-box></draw:frame>
          </text:p>
            <text:p text:style-name="al"/>
            <text:list text:style-name="id1-3-2-2-1-29">
              <text:list-item text:style-override="id1-3-2-2-1-29-1">
                <text:number>6.</text:number>
                <text:p text:style-name="al">
                <text:span text:style-name="nadrukvet">Eisen aan de platte laadkabel</text:span>
              </text:p>
                <text:list text:style-name="id1-3-2-2-1-29-1-3">
                  <text:list-item text:style-override="id1-3-2-2-1-29-1-3-1">
                    <text:number>1.</text:number>
                    <text:p text:style-name="al">De laadkabel heeft een CE-markering, is ononderbroken en niet beschadigd</text:p>
                  </text:list-item>
                  <text:list-item text:style-override="id1-3-2-2-1-29-1-3-2">
                    <text:number>2.</text:number>
                    <text:p text:style-name="al">De laadkabel heeft een dikte van maximaal 5 mm.</text:p>
                    <text:p text:style-name="al"/>
                  </text:list-item>
                </text:list>
              </text:list-item>
            </text:list>
            <text:p text:style-name="al">Voorbeeld van een platte laadkabel</text:p>
            <text:p text:style-name="al">
            <draw:frame><draw:text-box><text:section text:name="plaatje_id1-3-2-2-1-31-1" text:style-name="plaatje">
              <text:p text:style-name="illustratie_id1-3-2-2-1-31-1-1"><draw:frame draw:style-name="illustratie_id1-3-2-2-1-31-1-1" text:anchor-type="paragraph" svg:width="153mm" svg:height="91.70377358490565mm"><draw:image xlink:href="Pictures/Afbeelding3ia5a4332b-a362-47ba-9276-4e0dea82a702.jpg" xlink:type="simple"/></draw:frame></text:p>
            </text:section></draw:text-box></draw:frame>
          </text:p>
          </text:section>
        </text:section>
        <text:section text:name="bijlage_id1-3-2-3" text:style-name="bijlage">
          <text:p text:style-name="bijlage_top"/>
        </text:section>
        <text:section text:name="nota-toelichting_id1-3-2-4" text:style-name="nota-toelichting">
          <text:section text:name="slotformulering_id1-3-2-4-1" text:style-name="slotformulering">
            <text:p text:style-name="al">Burgemeester en wethouders van Veenendaal,</text:p>
            <text:p text:style-name="al"/>
            <text:p text:style-name="al">Sjoukje Deelstra</text:p>
            <text:p text:style-name="al">secretaris</text:p>
            <text:p text:style-name="al"/>
            <text:p text:style-name="al">Gert-Jan Kats</text:p>
            <text:p text:style-name="al">burgemeester</text:p>
            <text:p text:style-name="al"/>
          </text:section>
          <text:section text:name="ondertekening_id1-3-2-4-2">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2-1-1" style:parent-style-name="Standard">
      <style:paragraph-properties style:line-spacing="0mm" style:text-autospace="none" ofo:line-height="0.001cm"/>
    </style:style>
    <style:style style:family="graphic" style:name="illustratie_id1-3-2-2-1-22-1-1" style:parent-style-name="Standard">
      <style:graphic-properties style:horizontal-pos="left" style:horizontal-rel="paragraph" style:vertical-pos="top" style:vertical-rel="paragraph" style:wrap="none" ofo:margin-right="3mm"/>
    </style:style>
    <style:style style:family="paragraph" style:name="illustratie_id1-3-2-2-1-27-1-1" style:parent-style-name="Standard">
      <style:paragraph-properties style:line-spacing="0mm" style:text-autospace="none" ofo:line-height="0.001cm"/>
    </style:style>
    <style:style style:family="graphic" style:name="illustratie_id1-3-2-2-1-27-1-1" style:parent-style-name="Standard">
      <style:graphic-properties style:horizontal-pos="left" style:horizontal-rel="paragraph" style:vertical-pos="top" style:vertical-rel="paragraph" style:wrap="none" ofo:margin-right="3mm"/>
    </style:style>
    <style:style style:family="paragraph" style:name="illustratie_id1-3-2-2-1-31-1-1" style:parent-style-name="Standard">
      <style:paragraph-properties style:line-spacing="0mm" style:text-autospace="none" ofo:line-height="0.001cm"/>
    </style:style>
    <style:style style:family="graphic" style:name="illustratie_id1-3-2-2-1-3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39907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7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7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Veenendaal</meta:user-defined>
    <meta:user-defined meta:name="OVERHEID.Informatietype/DC.type">officiële publicatie</meta:user-defined>
    <meta:user-defined meta:name="OVERHEIDop.Rubriek/DC.type">beleidsregel</meta:user-defined>
    <meta:user-defined meta:name="OVERHEID.Gemeente/DCTERMS.publisher">Veenendaal</meta:user-defined>
    <meta:user-defined meta:name="OVERHEID.Gemeente/OVERHEID.authority">Veenendaal</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Gemeente</meta:user-defined>
    <meta:user-defined meta:name="DC.title">Visie openbare laadinfrastructuur 2030 Gemeente Veenendaal (herziening 2024)</meta:user-defined>
    <meta:user-defined meta:name="DCTERMS.W3CDTF/DCTERMS.available">2026-08-24</meta:user-defined>
    <meta:user-defined meta:name="DCTERMS.W3CDTF/OVERHEIDop.jaargang">2026</meta:user-defined>
    <meta:user-defined meta:name="OVERHEIDop.publicationIssue">399071</meta:user-defined>
    <meta:user-defined meta:name="OVERHEIDop.betreftRegeling">CVDR765645_2</meta:user-defined>
    <meta:user-defined meta:name="xs:date/OVERHEIDop.startdatum">2026-08-25</meta:user-defined>
    <meta:user-defined meta:name="OVERHEIDop.GmbID/DC.identifier">gmb-2026-399071</meta:user-defined>
    <meta:user-defined meta:name="OVERHEIDop.versieInformatie"/>
  </office:meta>
</office:document-meta>
</file>