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Saray Lounge Restaurant- Graafseweg 32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Wijziging beheerder exploitatievergunning (Graafseweg 32 6512 C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305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305/29ce72b2-bf75-47bd-91fc-5aacf7bc653b.pdf" xlink:type="simple">https://besluitenapv.nijmegen.nl/ZD2600102305/29ce72b2-bf75-47bd-91fc-5aacf7bc653b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Saray Lounge Restaurant- Graafseweg 32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58</meta:user-defined>
    <meta:user-defined meta:name="OVERHEIDop.GmbID/DC.identifier">gmb-2026-399058</meta:user-defined>
    <meta:user-defined meta:name="OVERHEIDop.versieInformatie"/>
  </office:meta>
</office:document-meta>
</file>