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ctificatie kennisgeving ontvangst aanvraag Evenementenvergunning After Party Lichtstoet 2027Schin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ekdaelen maakt bekend de navolgende aanvraag Evenementenvergunning te hebben ontvangen: in eerder publicatie m.b.t. Afterparty Lichtstoet 2027 is een foutieve locatie vermeldt, de juiste locatie van dit evenement betreft de Bleekplaats te Schinveld:</text:p>
            <text:list text:style-name="id1-3-2-1-1-2">
              <text:list-item text:style-override="id1-3-2-1-1-2-1">
                <text:number>•</text:number>
                <text:p text:style-name="al">Afterparty Lichtstoet van 20 februari t/m 21 februari 2027 op de locatie Bleekplaats Schinveld (binnengekomen {12 augustus 2026);</text:p>
              </text:list-item>
            </text:list>
            <text:p text:style-name="common-al">De aanvraag is geregistreerd onder zaaknummer Z2026-00002173.</text:p>
            <text:p text:style-name="common-al">Voor meer informatie kunt u contact opnemen via vergunningverlening@beekdaelen.nl of telefoonnummer 088 - 450 2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9904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73</meta:user-defined>
    <meta:user-defined meta:name="DCTERMS.abstract">Betreft: Aanvraag op locatie Bleekplaats Schinveld</meta:user-defined>
    <dc:language>nl</dc:language>
    <meta:user-defined meta:name="OVERHEIDop.locatietype/OVERHEIDop.gebiedsmarkering">Punt</meta:user-defined>
    <meta:user-defined meta:name="DC.title">Rectificatie kennisgeving ontvangst aanvraag Evenementenvergunning After Party Lichtstoet 2027Schinvel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48</meta:user-defined>
    <meta:user-defined meta:name="OVERHEIDop.GmbID/DC.identifier">gmb-2026-399048</meta:user-defined>
    <meta:user-defined meta:name="OVERHEIDop.versieInformatie"/>
  </office:meta>
</office:document-meta>
</file>