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lbert Cuypstraat 70B-1 1072C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kozijnen aan de voorgevel (naar kunststof)</text:p>
            <text:p text:style-name="common-al">Zaakadres: Albert Cuypstraat 70B-1 1072CW Amsterdam</text:p>
            <text:p text:style-name="common-al">Datum ontvangst: 11-08-2026</text:p>
            <text:p text:style-name="common-al">Zaaknummer: Z2026-035808</text:p>
            <text:p text:style-name="common-al">DSO-nummer: 202608110135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04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4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4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5808</meta:user-defined>
    <meta:user-defined meta:name="DCTERMS.abstract">vervangen van kozijnen aan de voorgevel (naar kunststof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Albert Cuypstraat 70B-1 1072CW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9046</meta:user-defined>
    <meta:user-defined meta:name="OVERHEIDop.GmbID/DC.identifier">gmb-2026-399046</meta:user-defined>
    <meta:user-defined meta:name="OVERHEIDop.versieInformatie"/>
  </office:meta>
</office:document-meta>
</file>