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Kometenlaan 5 5505PN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-08-2026 heeft de gemeente Veldhoven een aanvraag omgevingsvergunning voor de technische bouwactiviteit ontvangen.</text:p>
            <text:p text:style-name="common-al">De aanvraag betreft de locatie Kometenlaan 5 5505PN Veldhoven en heeft als omschrijving Verbouwing dak 2026.</text:p>
            <text:p text:style-name="common-al">De aanvraag is geregistreerd onder zaaknummer VHZ2026-01459.</text:p>
            <text:p text:style-name="common-al">Deze aanvraag ligt niet ter inzage, maar is op verzoek in te zien. Wilt u de aanvraag inzien? Neem dan contact op met het team VTH via e-mail omgevingsloket@veldhoven.nl of telefonisch via 14 040.</text:p>
            <text:p text:style-name="last-al">Tegen de aanvraag kan op dit moment geen bezwaar worden gemaakt. Dit is pas mogelijk nadat op de aanvraag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9904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4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4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1459</meta:user-defined>
    <meta:user-defined meta:name="DCTERMS.abstract">Verbouwing dak 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Kometenlaan 5 5505PN Veldhov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45</meta:user-defined>
    <meta:user-defined meta:name="OVERHEIDop.GmbID/DC.identifier">gmb-2026-399045</meta:user-defined>
    <meta:user-defined meta:name="OVERHEIDop.versieInformatie"/>
  </office:meta>
</office:document-meta>
</file>